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6c1c9d939ba8467d76b572ff7f261c.png"/>
  <manifest:file-entry manifest:media-type="image/png" manifest:full-path="Pictures/3c9f11c61947d8dac520452e1d6ad920.png"/>
  <manifest:file-entry manifest:media-type="image/jpeg" manifest:full-path="Pictures/c8af7f9276a44a5388c5ba81a143b90e.jpg"/>
  <manifest:file-entry manifest:media-type="image/jpeg" manifest:full-path="Pictures/474424d3a75af91ef1b72bed882866c1.jpg"/>
  <manifest:file-entry manifest:media-type="image/jpeg" manifest:full-path="Pictures/b2b8b8802bc76bea755e2a377045324e.jpg"/>
  <manifest:file-entry manifest:media-type="image/jpeg" manifest:full-path="Pictures/8edf2037c7c9b5e1abf67f43faad4771.jpg"/>
  <manifest:file-entry manifest:media-type="image/jpeg" manifest:full-path="Pictures/a99cb664ebc0104798f9f841ff1b4cef.jpg"/>
  <manifest:file-entry manifest:media-type="image/jpeg" manifest:full-path="Pictures/ce90bc5855e65a3956ad1e36ad418e20.jpg"/>
  <manifest:file-entry manifest:media-type="image/jpeg" manifest:full-path="Pictures/d4414db0605fa2c5e1d94f270717c87e.jpg"/>
  <manifest:file-entry manifest:media-type="image/png" manifest:full-path="Pictures/036c44946f75b630890a8ae601a4c7f9.png"/>
  <manifest:file-entry manifest:media-type="image/png" manifest:full-path="Pictures/efab3d9632fff65b6fa22c5dee167496.png"/>
  <manifest:file-entry manifest:media-type="image/png" manifest:full-path="Pictures/4f000fed28da19d359cd190900c398cc.png"/>
  <manifest:file-entry manifest:media-type="image/jpeg" manifest:full-path="Pictures/293b2996d842a453630677775299fa6b.jpg"/>
  <manifest:file-entry manifest:media-type="image/jpeg" manifest:full-path="Pictures/846233125a2fa6a3118d61b833b92db0.jpg"/>
  <manifest:file-entry manifest:media-type="image/png" manifest:full-path="Pictures/d76015e5196c574cdce09f12e0c4087e.png"/>
  <manifest:file-entry manifest:media-type="image/svg+xml" manifest:full-path="Pictures/69dab98a8c029c51873abd678832ebd7.svg"/>
  <manifest:file-entry manifest:media-type="image/png" manifest:full-path="Pictures/5f76faa8f574a001b70158e8326e6e5a.png"/>
  <manifest:file-entry manifest:media-type="image/png" manifest:full-path="Pictures/f5ce64ea0c45d90d22db5735481aa8e3.png"/>
  <manifest:file-entry manifest:media-type="image/png" manifest:full-path="Pictures/b0d42e1686216e044e1c9fc226f472fb.png"/>
  <manifest:file-entry manifest:media-type="image/png" manifest:full-path="Pictures/98dbed41e574b85b530ce943e8da65b9.png"/>
  <manifest:file-entry manifest:media-type="image/png" manifest:full-path="Pictures/35c27a0b05202b911f01c5d97c458058.png"/>
  <manifest:file-entry manifest:media-type="image/png" manifest:full-path="Pictures/00ae2799a3f9696bb477d8d5a23490d8.png"/>
  <manifest:file-entry manifest:media-type="image/png" manifest:full-path="Pictures/886c4ae4b376782287975104f9023212.png"/>
  <manifest:file-entry manifest:media-type="image/png" manifest:full-path="Pictures/4a31e861089fc755dc1641820f48c6c6.png"/>
  <manifest:file-entry manifest:media-type="image/png" manifest:full-path="Pictures/363e8fd4852a1f874a1c3c642761e4d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ripting"/><text:bookmark-start text:name="__RefHeading___scripting_1"/><text:bookmark-start text:name="scripting"/>Scripting<text:bookmark-end text:name="__RefHeading___scripting_1"/><text:bookmark-end text:name="scripting"/></text:h>
      <text:p text:style-name="Text_20_body">Scripting funktioniert nur bei der 4K oder PRO Version.<text:line-break/>
Einige Beispiele und Tricks für die Scripts in diesem Beitrag sind aus „doggy's“ <text:a xlink:type="simple" xlink:href="https://forums.vmix.com/posts/t20986-Scripting-for-Dummies" text:style-name="Internet_20_link" text:visited-style-name="Visited_20_Internet_20_Link">SCRIPTING FOR DUMMIES</text:a> und anderen Beiträgen vom <text:a xlink:type="simple" xlink:href="https://forums.vmix.com" text:style-name="Internet_20_link" text:visited-style-name="Visited_20_Internet_20_Link">vMix Forum</text:a>.</text:p>
      <text:p text:style-name="Text_20_body">Scripting ist innerhalb von vMix mit dem eingebauten Editor möglich oder als externer Befehl via Browser. Die Zusammenstellung der Beispiele ist unvollständig. Im Anhang hat es eine Auflistung der zurzeit bekannten API-Befehle.
vMix Scripting unterstützt Web scripting und VB.NET beim Schreiben deines Skripts.
Alle Variablen sind Lokal, Ab Version 24 gibt es noch dynamische Variablen und dynamische Inputs, welche man als public Variablen bezeichnen könnte. Deren Anwendung ist aber etwas kryptisch.. Man kann aber Textfelder eines nicht benutzten Titel Eingangs sehr einfach als Pubic Variablen zweckentfremden.<text:line-break/>
Bei Input kann entweder der Filename des Titels (<text:span text:style-name="">Gross-Kleinschreibung beachten</text:span>) oder die InputNummer verwendet werden.<text:line-break/></text:p>
      <text:h text:style-name="Heading_20_2" text:outline-level="2"><text:bookmark-start text:name="__RefHeading___the_unofficial_vmix_api_reference_2"/><text:bookmark-start text:name="the_unofficial_vmix_api_reference"/>THE UNOFFICIAL vMix API Reference<text:bookmark-end text:name="__RefHeading___the_unofficial_vmix_api_reference_2"/><text:bookmark-end text:name="the_unofficial_vmix_api_reference"/></text:h>
      <text:p text:style-name="Text_20_body"><text:span text:style-name=""><text:span text:style-name="">Das ultimative Super Onlinetool, Zeigt zu jedem möglichen Befehl die korrekte Syntax, um vMix zu steuern.  Aktuell mit code bis vMix26.</text:span></text:span> <text:line-break/>
<text:a xlink:type="simple" xlink:href="https://vmixapi.com" text:style-name="Internet_20_link" text:visited-style-name="Visited_20_Internet_20_Link">THE UNOFFICIAL vMix API Reference</text:a>  <text:span text:style-name="">Link mit Erlaubns vom Autor Nick Roberts.</text:span><text:line-break/></text:p>
      <text:p text:style-name="Text_20_body">Syntax zu:</text:p>
      <text:list text:style-name="List_20_1" text:continue-numbering="false">
        <text:list-item>
          <text:p text:style-name="List_20_1_Content_First">Companion custom command (im Companion Browser | Studiocoast:vMix PRESETS → General)</text:p>
        </text:list-item>
        <text:list-item>
          <text:p text:style-name="List_20_1_Content">Web scripting</text:p>
        </text:list-item>
        <text:list-item>
          <text:p text:style-name="List_20_1_Content">VB.NET scripting</text:p>
        </text:list-item>
        <text:list-item>
          <text:p text:style-name="List_20_1_Content">HTTP GET request </text:p>
        </text:list-item>
        <text:list-item>
          <text:p text:style-name="List_20_1_Content_Last">TCP packet ASCII</text:p>
        </text:list-item>
      </text:list>
      <text:h text:style-name="Heading_20_2" text:outline-level="2"><text:bookmark-start text:name="__RefHeading___vmix_script_builder_3"/><text:bookmark-start text:name="vmix_script_builder"/>vMix Script Builder<text:bookmark-end text:name="__RefHeading___vmix_script_builder_3"/><text:bookmark-end text:name="vmix_script_builder"/></text:h>
      <text:p text:style-name="Text_20_body">Am Anfang ist der vMix Script Builder (ein externes Hilfsprogramm) auch eine unverzichtbare Hilfe. Es erstellt Scripts mit der korrekten Syntax, Auswahl via Pulldown Menus.<text:line-break/>
<text:a xlink:type="simple" xlink:href="https://forums.vmix.com/posts/t18559-vMix-Script-Builder-App---Updated-17-Nov-20" text:style-name="Internet_20_link" text:visited-style-name="Visited_20_Internet_20_Link">vMix Script Builder</text:a>    Der <text:a xlink:type="simple" xlink:href="https://forums.vmix.com/posts/t6468--FREE--Universal-Title-Controller" text:style-name="Internet_20_link" text:visited-style-name="Visited_20_Internet_20_Link">Universal Title Controller</text:a> stammt vom gleichen Autor.   <text:span text:style-name="">Link mit Erlaubnis vom Autor Richard „Raugert“</text:span>   <text:line-break/></text:p>
      <text:h text:style-name="Heading_20_2" text:outline-level="2"><text:bookmark-start text:name="__RefHeading___vmix_api_4"/><text:bookmark-start text:name="vmix_api"/>vMix API<text:bookmark-end text:name="__RefHeading___vmix_api_4"/><text:bookmark-end text:name="vmix_api"/></text:h>
      <text:p text:style-name="Text_20_body">Onlinetool, zeigt die korrekte Syntax, um vMix via HTTP commands zu steuern. <text:line-break/>
<text:a xlink:type="simple" xlink:href="https://util.dist.dev/vmixapi" text:style-name="Internet_20_link" text:visited-style-name="Visited_20_Internet_20_Link">online HTTP vMix commands Builder</text:a>   <text:span text:style-name="">Link mit Erlaubns vom Autor Jeff „Dist“ Martin. <text:a xlink:type="simple" xlink:href="https://dist.dev/" text:style-name="Internet_20_link" text:visited-style-name="Visited_20_Internet_20_Link">https://dist.dev/</text:a></text:span></text:p>
      <text:h text:style-name="Heading_20_2" text:outline-level="2"><text:bookmark-start text:name="__RefHeading___vmix_script_editor_5"/><text:bookmark-start text:name="vmix_script_editor"/>vMix Script Editor<text:bookmark-end text:name="__RefHeading___vmix_script_editor_5"/><text:bookmark-end text:name="vmix_script_editor"/></text:h>
      <text:p text:style-name="Text_20_body">Die Beschreibung auf der vMix Seite ist etwas dürftig, trotzdem lohnt sich immer ein Blick dorthin.<text:line-break/>
<text:a xlink:type="simple" xlink:href="https://www.vmix.com/help27/DeveloperAPI.html" text:style-name="Internet_20_link" text:visited-style-name="Visited_20_Internet_20_Link">vMix API Website</text:a><text:line-break/>
Eine Liste der vorhandenen API Funktionen gibt es auf der Webseite von vMix. <text:line-break/>
<text:a xlink:type="simple" xlink:href="https://www.vmix.com/help27/ShortcutFunctionReference.html" text:style-name="Internet_20_link" text:visited-style-name="Visited_20_Internet_20_Link">alle API Funktionen Version 27 Übersicht</text:a><text:line-break/>
<text:line-break/>
<text:line-break/>
Den Scripteditor erreicht man via „Settings“, „Scripting“ Add<text:line-break/>
<draw:frame draw:style-name="media" draw:name="0" text:anchor-type="as-char" draw:z-index="0" svg:width="15.875cm" svg:height="10.564090909091cm"><draw:image xlink:href="Pictures/846c1c9d939ba8467d76b572ff7f261c.png" xlink:type="simple" xlink:show="embed" xlink:actuate="onLoad"/></draw:frame>
<text:line-break/>
<text:span text:style-name="Strong_20_Emphasis">VERMEIDE LEERZEICHEN Im SCRIPTNAMEN</text:span><text:line-break/>
<text:line-break/>
Ein Script kann via einen Shortcut abgerufen werden.<text:line-break/>
<draw:frame draw:style-name="media" draw:name="1" text:anchor-type="as-char" draw:z-index="1" svg:width="15.875cm" svg:height="17.374592833876cm"><draw:image xlink:href="Pictures/3c9f11c61947d8dac520452e1d6ad920.png" xlink:type="simple" xlink:show="embed" xlink:actuate="onLoad"/></draw:frame>
<text:line-break/>
<text:line-break/></text:p>
      <text:h text:style-name="Heading_20_2" text:outline-level="2"><text:bookmark-start text:name="__RefHeading___verschiedene_arten_ein_script_zu_schreiben_6"/><text:bookmark-start text:name="verschiedene_arten_ein_script_zu_schreiben"/>4 verschiedene Arten, ein script zu schreiben<text:bookmark-end text:name="__RefHeading___verschiedene_arten_ein_script_zu_schreiben_6"/><text:bookmark-end text:name="verschiedene_arten_ein_script_zu_schreiben"/></text:h>
      <text:p text:style-name="Text_20_body">es gibt 4 verscheidene Arten ein script zu schreiben. Schlussendlich machen die Varianten alle das selbe. Im normalfall reicht in vMix Editor die einfachste Variante. (WEB)<text:line-break/></text:p>
      <text:p text:style-name="Text_20_body">–VB.netkann aber mit variablen umgehen, WEB kann das nicht.<text:line-break/>
–APIenspricht VB net<text:line-break/>
–WEBohne variablen, kurz und einfach, reicht für die meisten internen scripte.<text:line-break/>
–HTTPsendet den API Befehl via Browser oder einer externen Software.</text:p>
      <text:p text:style-name="Text_20_body">Es funktioniert sowohl AudioBusOFF, als auch audiobussoff.<text:line-break/>
<text:span text:style-name="">ACHTUNG: Titel und Textfelder beachten die Gross-Kleinschreibung:<text:line-break/>
<text:span text:style-name="Strong_20_Emphasis">Title 0- The Classic Blue.gtzip</text:span> ist genau wie der Titel heisst. Bei Aenderung der Gross-Kleinschreibung funktionier das Script nicht.</text:span></text:p>
      <text:p text:style-name="Text_20_body">Dieses Beispiel schreibt „Some Text“ in ein bestimtes Textfeld eines bestimmten Titels.<text:line-break/>
Anstelle des Titelnamens kann auch die Input Nummer spezifiziert werden, anstelle des Textfeldes, dessen Indexnummer.<text:line-break/></text:p>
      <text:p text:style-name="Text_20_body"><text:span text:style-name="Strong_20_Emphasis">WEB Scripting</text:span></text:p>
      <text:p text:style-name="Preformatted_20_Text">Function=SetText&amp;Input=1&amp;SelectedIndex=0&amp;Value=Some Text</text:p>
      <text:p text:style-name="Text_20_body"><text:line-break/></text:p>
      <text:p text:style-name="Text_20_body"><text:span text:style-name="Strong_20_Emphasis">VB.NET API</text:span></text:p>
      <text:p text:style-name="Preformatted_20_Text"><text:s text:c="3"/>API.Function("SetText",Input:="1",SelectedName:="Headline.Text",Value:="Some Text")</text:p>
      <text:p text:style-name="Text_20_body"><text:line-break/></text:p>
      <text:p text:style-name="Text_20_body"><text:span text:style-name="Strong_20_Emphasis">HTTP GET request</text:span></text:p>
      <text:p text:style-name="Preformatted_20_Text">http://127.0.0.1:8088/api/?Function=SetText&amp;Input=Title 0- The Classic Blue.gtzip&amp;SelectedName=Headline.Text&amp;Value=Some Text</text:p>
      <text:p text:style-name="Text_20_body"><text:line-break/></text:p>
      <text:p text:style-name="Text_20_body"><text:span text:style-name="Strong_20_Emphasis">VB.NET Input.Find</text:span>
Input.Find ist ein vMix Sonderkommando</text:p>
      <text:p text:style-name="Preformatted_20_Text">Input.Find("Title 0- The Classic Blue.gtzip").Text("Headline.Text")= "Some Text"</text:p>
      <text:p text:style-name="Text_20_body"><text:line-break/></text:p>
      <text:h text:style-name="Heading_20_2" text:outline-level="2"><text:bookmark-start text:name="__RefHeading___api_daten_aus_vmix_auslesen_via_http_7"/><text:bookmark-start text:name="api_daten_aus_vmix_auslesen_via_http"/>API Daten aus vMix auslesen via HTTP<text:bookmark-end text:name="__RefHeading___api_daten_aus_vmix_auslesen_via_http_7"/><text:bookmark-end text:name="api_daten_aus_vmix_auslesen_via_http"/></text:h>
      <text:p text:style-name="Text_20_body">Damit erhältst Du alle verfügbaren Daten der API (Application Programming Interface) von vMix, als XML zurück.<text:line-break/></text:p>
      <text:p text:style-name="Preformatted_20_Text">http://127.0.0.1:8088/api/?</text:p>
      <text:h text:style-name="Heading_20_2" text:outline-level="2"><text:bookmark-start text:name="__RefHeading___achtung_bei_der_codierung_von_sonderzeichen_bei_url_s_api_via_http_8"/><text:bookmark-start text:name="achtung_bei_der_codierung_von_sonderzeichen_bei_url_s_api_via_http"/>Achtung bei der codierung von Sonderzeichen bei URL's (API via HTTP)<text:bookmark-end text:name="__RefHeading___achtung_bei_der_codierung_von_sonderzeichen_bei_url_s_api_via_http_8"/><text:bookmark-end text:name="achtung_bei_der_codierung_von_sonderzeichen_bei_url_s_api_via_http"/></text:h>
      <text:p text:style-name="Text_20_body">Sei vorsichtig, wenn Du Webadressen mit Symbolen wie , # usw. verwendest, da diese korrekt „kodiert“ sein müssen, um als Url-Wert zu funktionieren. Dies ist nicht nur bei vMix der Fall, sondern bei allen webbasierten APIs.
Dies ist ein praktisches Tool, das verwendet werden kann, um die Werte korrekt zu kodieren:
<text:a xlink:type="simple" xlink:href="https://meyerweb.com/eric/tools/dencoder" text:style-name="Internet_20_link" text:visited-style-name="Visited_20_Internet_20_Link">URL Decoder/Encoder</text:a></text:p>
      <text:p text:style-name="Text_20_body">Gib nur den Text ein, den Du als Wert setzen willst, nicht die ganze Url.
So würde aus</text:p>
      <text:p text:style-name="Preformatted_20_Text">Excel/CSV,Sheet1,5</text:p>
      <text:p text:style-name="Text_20_body">folgendes werden</text:p>
      <text:p text:style-name="Preformatted_20_Text">Excel%2FCSV%2CSheet1%2C5</text:p>
      <text:p text:style-name="Text_20_body">Und die ganze URL wiederum wäre:</text:p>
      <text:p text:style-name="Preformatted_20_Text">http://localhost:8088/API/?Function=DataSourceSelectRow&amp;Value=Excel%2FCSV%2CSheet1%2C5</text:p>
      <text:p text:style-name="Text_20_body"><text:line-break/>
<text:line-break/>
<text:line-break/></text:p>
      <text:h text:style-name="Heading_20_2" text:outline-level="2"><text:bookmark-start text:name="__RefHeading___hello_world_beispielscript_9"/><text:bookmark-start text:name="hello_world_beispielscript"/>Hello World Beispielscript<text:bookmark-end text:name="__RefHeading___hello_world_beispielscript_9"/><text:bookmark-end text:name="hello_world_beispielscript"/></text:h>
      <text:p text:style-name="Text_20_body">Dieses Beispiel verwendet den mitgelieferten Titel <text:span text:style-name="Emphasis">NewsHD</text:span> und schreibt Hello World in das Feld <text:span text:style-name="Emphasis">Headline</text:span></text:p>
      <text:p text:style-name="Preformatted_20_Text">Input.Find("NewsHD.xaml").Text("Headline") = "Hello World!"</text:p>
      <text:p text:style-name="Text_20_body"><text:line-break/>
oder anders ausgedrückt:<text:line-break/></text:p>
      <text:p text:style-name="Preformatted_20_Text">dim i = Input.Find("NewsHD.xaml")<text:line-break/>i.Text("Headline") = "Hello World!"</text:p>
      <text:h text:style-name="Heading_20_2" text:outline-level="2"><text:bookmark-start text:name="__RefHeading___inhalt_eines_textfeldes_aus_einem_titel_auslesen_und_in_eine_variable_speichern_10"/><text:bookmark-start text:name="inhalt_eines_textfeldes_aus_einem_titel_auslesen_und_in_eine_variable_speichern"/>Inhalt eines Textfeldes aus einem Titel auslesen und in eine Variable speichern<text:bookmark-end text:name="__RefHeading___inhalt_eines_textfeldes_aus_einem_titel_auslesen_und_in_eine_variable_speichern_10"/><text:bookmark-end text:name="inhalt_eines_textfeldes_aus_einem_titel_auslesen_und_in_eine_variable_speichern"/></text:h>
      <text:p text:style-name="Text_20_body">Man kann einen Inhalt eines Textfeldes auslesen, um z.B. zu prüfen, ob ein Wert erreicht ist, oder anhand des Textes irgend eine Funktion per Script auszulösen.</text:p>
      <text:p text:style-name="Preformatted_20_Text">dim läufts as string<text:line-break/><text:line-break/>läufts = Input.Find("multiviewer_rotlicht.gtzip").Text("run.Text")</text:p>
      <text:p text:style-name="Text_20_body">//
//
Das nächste Beispiel macht genau das. Im Titel ist ein Textfeld, welches run.Text heisst. Das Feld ist im Editor auf nicht sichtbar gestellt. D.h. es ist im Titel online unsichtbar, kann aber als variables Textfeld benutzt werden. In diesem Fall ist der Text von run.Text entweder „0“ oder „1“.
<draw:frame draw:style-name="media" draw:name="2" text:anchor-type="as-char" draw:z-index="2" svg:width="15.875cm" svg:height="5.4605496453901cm"><draw:image xlink:href="Pictures/c8af7f9276a44a5388c5ba81a143b90e.jpg" xlink:type="simple" xlink:show="embed" xlink:actuate="onLoad"/></draw:frame></text:p>
      <text:p text:style-name="Preformatted_20_Text">dim läufts as string<text:line-break/><text:line-break/>läufts = Input.Find("multiviewer_rotlicht.gtzip").Text("run.Text")<text:line-break/><text:line-break/>if läufts = "0" then<text:line-break/>API.Function("StartCountdown", Input:="multiviewer_rotlicht.gtzip", Selectedname:="total.Text")<text:line-break/>API.Function("SetText",Input:="multiviewer_rotlicht.gtzip",SelectedName:="run.Text",Value:="1")<text:line-break/>API.Function("StartCountdown", Input:="multiviewer_rotlicht.gtzip", Selectedname:="sequenz.Text")<text:line-break/>end if<text:line-break/><text:line-break/>if läufts = "1" then<text:line-break/>API.Function("StopCountdown", Input:="multiviewer_rotlicht.gtzip", Selectedname:="sequenz.Text")<text:line-break/>API.Function("SetCountdown", Input:="multiviewer_rotlicht.gtzip", Value:="09:00:00", Selectedname:="sequenz.Text")<text:line-break/>API.Function("SetText", Input:="multiviewer_rotlicht.gtzip", Value:="00:00:00", SelectedName:="sequenz.Text")<text:line-break/>API.Function("StartCountdown", Input:="multiviewer_rotlicht.gtzip", Selectedname:="sequenz.Text")<text:line-break/>end if</text:p>
      <text:h text:style-name="Heading_20_1" text:outline-level="1"><text:bookmark-start text:name="__RefHeading___output2_aendern_11"/><text:bookmark-start text:name="output2_aendern"/>Output2 (ändern)<text:bookmark-end text:name="__RefHeading___output2_aendern_11"/><text:bookmark-end text:name="output2_aendern"/></text:h>
      <text:p text:style-name="Text_20_body">Eingang 1 Video auf <text:span text:style-name="Strong_20_Emphasis">OUTPUT2</text:span> routen<text:line-break/></text:p>
      <text:p text:style-name="Preformatted_20_Text">Function=SetOutput2&amp;Input=1&amp;Value=1</text:p>
      <text:p text:style-name="Text_20_body"><text:line-break/></text:p>
      <text:h text:style-name="Heading_20_1" text:outline-level="1"><text:bookmark-start text:name="__RefHeading___input_12"/><text:bookmark-start text:name="input"/>Input<text:bookmark-end text:name="__RefHeading___input_12"/><text:bookmark-end text:name="input"/></text:h>
      <text:p text:style-name="Text_20_body">Es gibt 3 Möglichkeiten, in Scripting einen bestimmten Eingang in vMix zu verwenden:</text:p>
      <text:list text:style-name="List_20_1" text:continue-numbering="false">
        <text:list-item>
          <text:p text:style-name="List_20_1_Content_First">Über die Eingangsnummer: 1 bis xx</text:p>
        </text:list-item>
        <text:list-item>
          <text:p text:style-name="List_20_1_Content">GUID (auslesen via XML): 6a496926-9aea-462a-b104-944a5f928602</text:p>
        </text:list-item>
        <text:list-item>
          <text:p text:style-name="List_20_1_Content_Last">Nach Name: Bild.jpg</text:p>
        </text:list-item>
      </text:list>
      <text:p text:style-name="Text_20_body">Verwendest Du Nummern als Eingabe, denke daran, dass die Nummer eines Inputs ändern kann, wenn du Inputs löscht oder hinzufügst</text:p>
      <text:p text:style-name="Text_20_body">Spezielle Input Nummern:</text:p>
      <text:list text:style-name="List_20_1" text:continue-numbering="false">
        <text:list-item>
          <text:p text:style-name="List_20_1_Content_First"> 0  ist Preview</text:p>
        </text:list-item>
        <text:list-item>
          <text:p text:style-name="List_20_1_Content">-1 ist PGM</text:p>
        </text:list-item>
        <text:list-item>
          <text:p text:style-name="List_20_1_Content_Last">-3 Eingabe, die sich derzeit unter dem Mauszeiger befindet (Hover)</text:p>
        </text:list-item>
      </text:list>
      <text:h text:style-name="Heading_20_2" text:outline-level="2"><text:bookmark-start text:name="__RefHeading___input_hover_bezieht_sich_auf_den_vorherigen_input_text_13"/><text:bookmark-start text:name="input_hover_bezieht_sich_auf_den_vorherigen_input_text"/>Input Hover (bezieht sich auf den vorherigen INPUT Text<text:bookmark-end text:name="__RefHeading___input_hover_bezieht_sich_auf_den_vorherigen_input_text_13"/><text:bookmark-end text:name="input_hover_bezieht_sich_auf_den_vorherigen_input_text"/></text:h>
      <text:p text:style-name="Text_20_body">In Scripting macht -3 keinen Sinn, da der Fokus der Maus meistens dann nicht über einem Input sein wird.
In Shortcuts aber sehr wohl!
Der nächste Shurctut schaltet den Eingang auf welchem sich der Mauszeiger befindet, auf Mix 1 (in Shortcuts Mix2, da Mix1 der Main Output ist).<text:line-break/>
<text:span text:style-name="">Bei einer Gewinnershow könnte man so den Gewinner markieren und der Regisseur kann dann bloss noch auf den SIEGER Shorcut drücken.</text:span><text:line-break/>
<draw:frame draw:style-name="media" draw:name="3" text:anchor-type="as-char" draw:z-index="3" svg:width="15.875cm" svg:height="16.93161525974cm"><draw:image xlink:href="Pictures/474424d3a75af91ef1b72bed882866c1.jpg" xlink:type="simple" xlink:show="embed" xlink:actuate="onLoad"/></draw:frame><text:line-break/></text:p>
      <text:h text:style-name="Heading_20_2" text:outline-level="2"><text:bookmark-start text:name="__RefHeading___welcher_input_ist_aktiv_am_output_14"/><text:bookmark-start text:name="welcher_input_ist_aktiv_am_output"/>welcher Input ist aktiv am OUTPUT<text:bookmark-end text:name="__RefHeading___welcher_input_ist_aktiv_am_output_14"/><text:bookmark-end text:name="welcher_input_ist_aktiv_am_output"/></text:h>
      <text:p text:style-name="Text_20_body">(mix1 in den shortcuts oder mix0 in den scripts) <text:line-break/></text:p>
      <text:p text:style-name="Preformatted_20_Text">do while true<text:line-break/><text:s text:c="4"/>' XML-Daten von vMix abrufen und in der Variable xml speichern<text:line-break/><text:s text:c="4"/>dim xml as string = API.XML()<text:line-break/><text:s text:c="4"/><text:line-break/><text:s text:c="4"/>' Ein neues XML-Dokumentobjekt erstellen und die XML-Daten darin laden<text:line-break/><text:s text:c="4"/>dim x as new system.xml.xmldocument<text:line-break/><text:s text:c="4"/>x.loadxml(xml)<text:line-break/><text:s text:c="4"/><text:line-break/><text:s text:c="4"/>' Den Wert des &lt;active&gt;-Knotens unter &lt;vmix&gt; extrahieren und als Zeichenfolge in der Variablen activenumber<text:s text:c="2"/>speichern<text:line-break/><text:s text:c="4"/>dim activenumber as string = (x.SelectSingleNode("//vmix/active").InnerText)<text:line-break/><text:s text:c="4"/>' activenumber enthält nun den Wert (Zahl) des gerade aud PGM aktiven Eingangs als string<text:line-break/><text:s text:c="4"/><text:line-break/><text:s text:c="4"/>' Den Text eines Eingangs namens "Title 0- The Classic Blue.gtzip" auf den Wert des gerade aktiven Inputs setzen, der in der Variablen activenumber gespeichert ist<text:line-break/><text:s text:c="4"/>API.Function("SetText", Input:="Title 0- The Classic Blue.gtzip", SelectedName:="Headline.Text", Value:="" + activenumber)<text:line-break/><text:s text:c="4"/><text:line-break/><text:s text:c="4"/>' Die Ausführung des Skripts für 1000 Millisekunden (1 Sekunde) pausieren<text:line-break/><text:s text:c="4"/>sleep(1000)<text:line-break/>loop<text:line-break/></text:p>
      <text:h text:style-name="Heading_20_2" text:outline-level="2"><text:bookmark-start text:name="__RefHeading___welcher_input_ist_aktiv_am_preview_15"/><text:bookmark-start text:name="welcher_input_ist_aktiv_am_preview"/>welcher Input ist aktiv am PREVIEW<text:bookmark-end text:name="__RefHeading___welcher_input_ist_aktiv_am_preview_15"/><text:bookmark-end text:name="welcher_input_ist_aktiv_am_preview"/></text:h>
      <text:p text:style-name="Text_20_body">(mix1 in den shortcuts oder mix0 in den scripts)<text:line-break/>
Dies ist der gleiche Code wie im vorherigen Beispiel, nur wird anstelle des PGM Wertes der PREVIEW Wert gelesen.</text:p>
      <text:p text:style-name="Preformatted_20_Text">do while true<text:line-break/><text:s text:c="4"/>dim xml as string = API.XML()<text:line-break/><text:s text:c="4"/>dim x as new system.xml.xmldocument<text:line-break/><text:s text:c="4"/>x.loadxml(xml)<text:line-break/><text:s text:c="4"/>dim activenumber as string = (x.SelectSingleNode("//vmix/preview").InnerText)<text:line-break/><text:s text:c="4"/>API.Function("SetText", Input:="Title 0- The Classic Blue.gtzip", SelectedName:="Headline.Text", Value:="" + activenumber)<text:line-break/><text:s text:c="4"/>sleep(1000)<text:line-break/>loop</text:p>
      <text:h text:style-name="Heading_20_2" text:outline-level="2"><text:bookmark-start text:name="__RefHeading___script_um_den_aktiven_input_auf_den_naechsten_zu_schalten_16"/><text:bookmark-start text:name="script_um_den_aktiven_input_auf_den_naechsten_zu_schalten"/>Script um den aktiven Input auf den nächsten zu schalten<text:bookmark-end text:name="__RefHeading___script_um_den_aktiven_input_auf_den_naechsten_zu_schalten_16"/><text:bookmark-end text:name="script_um_den_aktiven_input_auf_den_naechsten_zu_schalten"/></text:h>
      <text:p text:style-name="Text_20_body">Schaltet Output auf 2 wenn der Output auf 1 ist, auf 3 wenn er auf 2 ist etc.</text:p>
      <text:p text:style-name="Preformatted_20_Text">'get the API data from vMix<text:line-break/>Dim xml As String = API.XML()<text:line-break/>Dim x As New System.Xml.XmlDocument()<text:line-break/>x.LoadXml(xml)<text:line-break/><text:line-break/>'get active input<text:line-break/>Dim activeNumber As Integer = Integer.Parse(x.SelectSingleNode("/vmix/active").InnerText)<text:line-break/><text:line-break/>' get number of inputs <text:line-break/>Dim inputCount As Integer = x.SelectNodes("/vmix/inputs/input").Count<text:line-break/><text:line-break/>'increase by one <text:line-break/>Dim nextInput As Integer = activeNumber + 1<text:line-break/><text:line-break/>'this is, if you want to do someting at the beginning of the inputs (1), it starts again at the last one.<text:line-break/>If nextInput &gt; inputCount Then nextInput = 1<text:s text:c="2"/>' wrap<text:line-break/><text:line-break/>' cut to the next input<text:line-break/>API.Function("cutdirect",nextInput) </text:p>
      <text:h text:style-name="Heading_20_2" text:outline-level="2"><text:bookmark-start text:name="__RefHeading___script_um_den_aktiven_input_auf_den_vorhergehenden_zu_schalten_17"/><text:bookmark-start text:name="script_um_den_aktiven_input_auf_den_vorhergehenden_zu_schalten"/>Script um den aktiven Input auf den vorhergehenden zu schalten<text:bookmark-end text:name="__RefHeading___script_um_den_aktiven_input_auf_den_vorhergehenden_zu_schalten_17"/><text:bookmark-end text:name="script_um_den_aktiven_input_auf_den_vorhergehenden_zu_schalten"/></text:h>
      <text:p text:style-name="Text_20_body">Schaltet Output auf 4 wenn der Output auf 5 ist, auf 3 wenn er auf 4 ist etc.</text:p>
      <text:p text:style-name="Preformatted_20_Text">'get the API data from vMix<text:line-break/>Dim xml As String = API.XML()<text:line-break/>Dim x As New System.Xml.XmlDocument()<text:line-break/>x.LoadXml(xml)<text:line-break/><text:line-break/>'get active input<text:line-break/>Dim activeNumber As Integer = Integer.Parse(x.SelectSingleNode("/vmix/active").InnerText)<text:line-break/><text:line-break/>'get number of inputs<text:line-break/>Dim inputCount As Integer = x.SelectNodes("/vmix/inputs/input").Count<text:line-break/><text:line-break/>'decrease by one<text:line-break/>Dim prevInput As Integer = activeNumber - 1<text:line-break/><text:line-break/>'wrap , returns to the highest if at 1<text:line-break/>If prevInput &lt; 1 Then prevInput = inputCount<text:line-break/><text:line-break/>'cut to the previous input<text:line-break/>API.Function("cutdirect", prevInput)</text:p>
      <text:h text:style-name="Heading_20_2" text:outline-level="2"><text:bookmark-start text:name="__RefHeading___input_auf_einen_der_outputs_schneiden_18"/><text:bookmark-start text:name="input_auf_einen_der_outputs_schneiden"/>Input auf einen der Outputs schneiden<text:bookmark-end text:name="__RefHeading___input_auf_einen_der_outputs_schneiden_18"/><text:bookmark-end text:name="input_auf_einen_der_outputs_schneiden"/></text:h>
      <text:p text:style-name="Text_20_body">Ab Version 25 besitzt vMix bis zu 16 sogenannte Mix Inputs (Aux oder M/E) mehr als nur den Output (Mix1 oder Mix0 in der API) Diese können dann auf andere Outputs geroutet werden. (max.6 Outputs in vMix ) Also auch Mix setzen!
Ab Version 27 können mehr als zwei EXTERNAL OUTPUTS gesetzt werden, dies hängt von der Performance des Rechners ab. Ab einer QUADRO RTX 4000 funktionieren 4 einwandfrei. Ab den GeFroce RTX Modellen der 3000er Serie funktionieren auch mehr. Wenn der Rechner aber noch Slow macht oder massiv aufzeichnet, dann würde ich auf diese Funktionen nur mit einer neuen A Serie Karte zugreifen.</text:p>
      <text:p text:style-name="Text_20_body">Eingang 4 Video auf OUTPUT routen<text:line-break/></text:p>
      <text:p text:style-name="Preformatted_20_Text">Function=Activeinput&amp;Input=2&amp;Mix=0<text:line-break/>oder<text:line-break/>http://127.0.0.1:8088/API/?Function=Cut&amp;Input=4&amp;Mix=0</text:p>
      <text:p text:style-name="Text_20_body"><text:line-break/></text:p>
      <text:p text:style-name="Text_20_body">Eingang 4 auf OUTPUT (Mix0) direkt schneiden mit Cutdirect (Cutdirect geht nur auf MIX0/PGM)<text:line-break/></text:p>
      <text:p text:style-name="Preformatted_20_Text">Function=Cutdirect&amp;Input=4 <text:line-break/>oder<text:line-break/>API.Function("Cutdirect",4,) </text:p>
      <text:p text:style-name="Text_20_body"><text:line-break/></text:p>
      <text:p text:style-name="Text_20_body">Eingang 4 Video auf Mix1 Input (AUX1) routen<text:line-break/></text:p>
      <text:p text:style-name="Preformatted_20_Text">Function=Activeinput&amp;Input=2&amp;Mix=1<text:line-break/>oder<text:line-break/>http://127.0.0.1:8088/API/?Function=Cut&amp;Input=4&amp;Mix=1</text:p>
      <text:p text:style-name="Text_20_body"><text:line-break/></text:p>
      <text:p text:style-name="Text_20_body">Eingang 3 Video auf Preview routen<text:line-break/></text:p>
      <text:p text:style-name="Preformatted_20_Text">Function=Previewinput&amp;Input=4</text:p>
      <text:p text:style-name="Text_20_body"><text:line-break/></text:p>
      <text:p text:style-name="Text_20_body">Eingang mit einem bestimmten Namen auf die Linie routen<text:line-break/></text:p>
      <text:p text:style-name="Preformatted_20_Text">Input.Find("YourInput").Function("Cut")</text:p>
      <text:p text:style-name="Text_20_body"><text:line-break/></text:p>
      <text:p text:style-name="Text_20_body">Hartschnitt von Eingang2 auf Mix1</text:p>
      <text:p text:style-name="Preformatted_20_Text">http://192.168.10.102:8088/api/?Function=Activeinput&amp;Input=2&amp;Mix=1</text:p>
      <text:p text:style-name="Text_20_body"><text:line-break/></text:p>
      <text:h text:style-name="Heading_20_2" text:outline-level="2"><text:bookmark-start text:name="__RefHeading___schneidet_input_4_zu_pgm_cut_19"/><text:bookmark-start text:name="schneidet_input_4_zu_pgm_cut"/>Schneidet Input 4 zu PGM (Cut)<text:bookmark-end text:name="__RefHeading___schneidet_input_4_zu_pgm_cut_19"/><text:bookmark-end text:name="schneidet_input_4_zu_pgm_cut"/></text:h>
      <text:p text:style-name="Text_20_body">Cut schneidet den Input 4 auf den Ausgang und wechselt den vorherigen Input auf Preview, Cudirect belässt den vorgewählten Preview-Input.<text:line-break/></text:p>
      <text:p text:style-name="Preformatted_20_Text">API.Function("Cut",4,) </text:p>
      <text:p text:style-name="Text_20_body">oder</text:p>
      <text:p text:style-name="Preformatted_20_Text">API.Function("Cutdirect",4,) </text:p>
      <text:h text:style-name="Heading_20_2" text:outline-level="2"><text:bookmark-start text:name="__RefHeading___schneidet_input_4_zu_preview_20"/><text:bookmark-start text:name="schneidet_input_4_zu_preview"/>Schneidet Input 4 zu PREVIEW<text:bookmark-end text:name="__RefHeading___schneidet_input_4_zu_preview_20"/><text:bookmark-end text:name="schneidet_input_4_zu_preview"/></text:h>
      <text:p text:style-name="Preformatted_20_Text">API.Function("PreviewInput",4,) </text:p>
      <text:h text:style-name="Heading_20_2" text:outline-level="2"><text:bookmark-start text:name="__RefHeading___fade_input_oder_jede_art_von_transition_zu_pgm_oder_mix_21"/><text:bookmark-start text:name="fade_input_oder_jede_art_von_transition_zu_pgm_oder_mix"/>Fade Input (oder jede Art von transition) zu PGM oder Mix<text:bookmark-end text:name="__RefHeading___fade_input_oder_jede_art_von_transition_zu_pgm_oder_mix_21"/><text:bookmark-end text:name="fade_input_oder_jede_art_von_transition_zu_pgm_oder_mix"/></text:h>
      <text:p text:style-name="Text_20_body">Mix 0 = PGM<text:line-break/>
MIX 1-3 = Input Mixes, nur bei den teureren Versionen verfügbar.<text:line-break/>
-1 = PREVIEW<text:line-break/></text:p>
      <text:p text:style-name="Text_20_body">fade Preview auf PGM<text:line-break/></text:p>
      <text:p text:style-name="Preformatted_20_Text">API.Function("Fade",Input:=-1,Mix:=1) </text:p>
      <text:p text:style-name="Text_20_body">cut Input 2 auf PGM<text:line-break/></text:p>
      <text:p text:style-name="Preformatted_20_Text">API.Function("Fade",Input:=2,Mix:=1) </text:p>
      <text:p text:style-name="Text_20_body">fade input 1, 500ms fade time to PGM (mix0)</text:p>
      <text:p text:style-name="Preformatted_20_Text">Function=Fade&amp;Input=1&amp;Duration=500&amp;Mix=0 </text:p>
      <text:p text:style-name="Text_20_body">fade SDI Input, 300ms fade time to Mix Input1 (mix1)</text:p>
      <text:p text:style-name="Preformatted_20_Text">API.Function("Fade", Input:="DeckLink Duo (1) 1", Duration:="300", Mix:="1")</text:p>
      <text:h text:style-name="Heading_20_2" text:outline-level="2"><text:bookmark-start text:name="__RefHeading___add_input_per_code_22"/><text:bookmark-start text:name="add_input_per_code"/>add Input per code<text:bookmark-end text:name="__RefHeading___add_input_per_code_22"/><text:bookmark-end text:name="add_input_per_code"/></text:h>
      <text:p text:style-name="Text_20_body">Alle diese Funktionen erzeugen einen neuen Eingang<text:line-break/></text:p>
      <text:p text:style-name="Text_20_body">Titel Input von einem bestimmten Verzeichnis<text:line-break/></text:p>
      <text:p text:style-name="Preformatted_20_Text">http://127.0.0.1:8088/API/?Function=AddInput&amp;Value=Xaml|C:\VMIX\Name.gtzip</text:p>
      <text:p text:style-name="Text_20_body"><text:line-break/></text:p>
      <text:p text:style-name="Text_20_body">Video Input von einem bestimmten Verzeichnis<text:line-break/></text:p>
      <text:p text:style-name="Preformatted_20_Text">http://127.0.0.1:8088/API/?Function=AddInput&amp;Value=Video|c:\path\to\video.avi</text:p>
      <text:p text:style-name="Text_20_body"><text:line-break/></text:p>
      <text:p text:style-name="Text_20_body">Image Input von einem bestimmten Verzeichnis<text:line-break/></text:p>
      <text:p text:style-name="Preformatted_20_Text">http://127.0.0.1:8088/API/?Function=AddInput&amp;Value=Image|c:\path\to\image.jpg</text:p>
      <text:p text:style-name="Text_20_body"><text:line-break/></text:p>
      <text:p text:style-name="Text_20_body">Picture Folder Input von einem bestimmten Verzeichnis<text:line-break/></text:p>
      <text:p text:style-name="Preformatted_20_Text">http://127.0.0.1:8088/API/?Function=AddInput&amp;Value=Photos|c:\path\to\folder</text:p>
      <text:p text:style-name="Text_20_body"><text:line-break/></text:p>
      <text:p text:style-name="Text_20_body">Video Playlist (m3u)Input von einem bestimmten Verzeichnis<text:line-break/></text:p>
      <text:p text:style-name="Preformatted_20_Text">http://127.0.0.1:8088/API/?Function=AddInput&amp;Value=VideoList|c:\path\to\playlist.m3u</text:p>
      <text:p text:style-name="Text_20_body"><text:line-break/></text:p>
      <text:p text:style-name="Text_20_body">Audio file Input von einem bestimmten Verzeichnis<text:line-break/></text:p>
      <text:p text:style-name="Preformatted_20_Text">http://127.0.0.1:8088/API/?Function=AddInput&amp;Value=AudioFile|c:\path\to\audio.wav</text:p>
      <text:p text:style-name="Text_20_body"><text:line-break/></text:p>
      <text:p text:style-name="Text_20_body">Powerpoint Input von einem bestimmten Verzeichnis<text:line-break/>
(es funktionieren nur Folien ohne Videos oder Audios bzw. Mediafiles werden nicht gespielt)<text:line-break/></text:p>
      <text:p text:style-name="Preformatted_20_Text">http://127.0.0.1:8088/API/?Function=AddInput&amp;Value=PowerPoint|c:\path\to\powerpoint.pptx</text:p>
      <text:p text:style-name="Text_20_body"><text:line-break/></text:p>
      <text:p text:style-name="Text_20_body">Color Input (RGB Farbwert) <text:line-break/></text:p>
      <text:p text:style-name="Preformatted_20_Text">http://127.0.0.1:8088/API/?Function=AddInput&amp;Value=Colour|%23FF5733</text:p>
      <text:p text:style-name="Text_20_body"><text:line-break/></text:p>
      <text:h text:style-name="Heading_20_2" text:outline-level="2"><text:bookmark-start text:name="__RefHeading___tauscht_zwei_inputs_hin_und_her_23"/><text:bookmark-start text:name="tauscht_zwei_inputs_hin_und_her"/>tauscht zwei Inputs hin und her<text:bookmark-end text:name="__RefHeading___tauscht_zwei_inputs_hin_und_her_23"/><text:bookmark-end text:name="tauscht_zwei_inputs_hin_und_her"/></text:h>
      <text:p text:style-name="Text_20_body">damit können, z.B. via Leertaste, zwei Inputs hin und her getauscht werden. Der Inputname vom ersten Input dient als Abfrage<text:line-break/></text:p>
      <text:p text:style-name="Preformatted_20_Text">if word = "DeckLink Duo (1) 1" then<text:line-break/>API.Function("MoveInput",Input:="DeckLink Duo (1) 1" , Value:=2)<text:line-break/>else<text:line-break/>API.Function("MoveInput",Input:="DeckLink Duo (1) 1" , Value:=1)<text:line-break/>end if</text:p>
      <text:p text:style-name="Text_20_body"><text:line-break/></text:p>
      <text:h text:style-name="Heading_20_1" text:outline-level="1"><text:bookmark-start text:name="__RefHeading___video_24"/><text:bookmark-start text:name="video"/>Video<text:bookmark-end text:name="__RefHeading___video_24"/><text:bookmark-end text:name="video"/></text:h>
      <text:h text:style-name="Heading_20_2" text:outline-level="2"><text:bookmark-start text:name="__RefHeading___holt_das_zuletzt_gespeicherte_video_aus_einem_verzeichnis_25"/><text:bookmark-start text:name="holt_das_zuletzt_gespeicherte_video_aus_einem_verzeichnis"/>Holt das zuletzt gespeicherte Video aus einem Verzeichnis<text:bookmark-end text:name="__RefHeading___holt_das_zuletzt_gespeicherte_video_aus_einem_verzeichnis_25"/><text:bookmark-end text:name="holt_das_zuletzt_gespeicherte_video_aus_einem_verzeichnis"/></text:h>
      <text:p text:style-name="Preformatted_20_Text">Dim szExt As String = ".mp4"<text:line-break/><text:s text:c="8"/>Dim szFolder As String = System.Environment.GetFolderPath(System.Environment.SpecialFolder.MyDocuments) &amp; "\Videos"<text:line-break/><text:s text:c="8"/>Dim szLatestFile As String = ""<text:line-break/><text:s text:c="8"/>Dim dLatestFile As Date = Nothing<text:line-break/><text:s text:c="8"/>For Each szFile As String In System.IO.Directory.GetFiles(szFolder)<text:line-break/><text:s text:c="12"/>Dim fi As New System.IO.FileInfo(szFile)<text:line-break/><text:s text:c="12"/>If fi.Extension = szExt Then<text:line-break/><text:s text:c="16"/>If fi.LastWriteTime &gt; dLatestFile Then<text:line-break/><text:s text:c="20"/>szLatestFile = szFile<text:line-break/><text:s text:c="20"/>dLatestFile = fi.LastWriteTime<text:line-break/><text:s text:c="16"/>End If<text:line-break/><text:s text:c="12"/>End If<text:line-break/><text:s text:c="8"/>Next<text:line-break/><text:s text:c="8"/>If System.IO.File.Exists(szLatestFile) Then<text:line-break/><text:s text:c="12"/>API.Function("AddInput", Value:="Video|" &amp; szLatestFile)<text:line-break/>End if</text:p>
      <text:h text:style-name="Heading_20_2" text:outline-level="2"><text:bookmark-start text:name="__RefHeading___zeigt_die_verbleibende_zeit_des_laufenden_videos_in_einem_titel_an_26"/><text:bookmark-start text:name="zeigt_die_verbleibende_zeit_des_laufenden_videos_in_einem_titel_an"/>Zeigt die verbleibende Zeit des laufenden Videos in einem Titel an<text:bookmark-end text:name="__RefHeading___zeigt_die_verbleibende_zeit_des_laufenden_videos_in_einem_titel_an_26"/><text:bookmark-end text:name="zeigt_die_verbleibende_zeit_des_laufenden_videos_in_einem_titel_an"/></text:h>
      <text:p text:style-name="Text_20_body">Titelbeispiel: <text:a xlink:type="simple" xlink:href="https://www.tvcrew.ch/vmix/lib/exe/fetch.php?media=remainingtime.gtzip" text:style-name="Internet_20_link" text:visited-style-name="Visited_20_Internet_20_Link">remainingtime.gtzip</text:a></text:p>
      <text:p text:style-name="Preformatted_20_Text">' Die verbleibende Zeit des aktiven laufenden Videos prüfen und in einem Titel anzeigen.<text:line-break/><text:line-break/>dim position as string = ""<text:line-break/>dim duration as string = ""<text:line-break/>dim activeinput as string = ""<text:line-break/>dim Timeleft as double = 0<text:line-break/>dim triggertime as integer = 10 '10 Sekunden vor Ende<text:line-break/><text:line-break/>do while true<text:line-break/>dim xml as string = API.XML()<text:line-break/>dim x as new system.xml.xmldocument<text:line-break/>x.loadxml(xml)<text:line-break/><text:line-break/>activeinput = (x.SelectSingleNode("//active").InnerText)<text:line-break/>duration = (x.SelectSingleNode("//input[@number='"&amp; activeinput &amp;"']/@duration").Value)<text:line-break/>position = (x.SelectSingleNode("//input[@number='"&amp; activeinput &amp;"']/@position").Value)<text:line-break/><text:line-break/>Timeleft= Double.Parse(duration)-Double.Parse(position)<text:line-break/>Timeleft = Timeleft / 100<text:line-break/>dim Timingleft as integer = CInt(Timeleft)<text:line-break/>Timingleft = Timingleft / 10<text:line-break/>dim Minutes as integer = Timingleft \ 60<text:line-break/>dim Seconds as integer = Timingleft Mod 60<text:line-break/><text:line-break/>'zum testen ausklammern<text:line-break/>' console.writeline(Timingleft)<text:line-break/>' console.writeline(Seconds)<text:line-break/><text:line-break/>'editiere den Text "verbleibende Zeit" nach Bedarf<text:line-break/>dim ThisTime as string<text:line-break/>ThisTime = "verbleibende Zeit - " + Minutes.ToString("00") + ":" + Seconds.ToString("00")<text:line-break/><text:line-break/>if Timingleft &lt; 60<text:line-break/><text:s text:c="4"/>dim TimeRemaining as string<text:line-break/><text:s text:c="4"/>TimeRemaining = "remaining time - 00:" + Seconds.ToString("00")<text:line-break/><text:s text:c="4"/>API.Function("SetText", Input:="remainingtime.gtzip", SelectedIndex:="0", Value:=Timeremaining)<text:line-break/><text:s text:c="4"/>if Timingleft &lt; 30<text:line-break/><text:s text:c="9"/>API.Function("SetTextColour",Input:="remainingtime.gtzip",Value:="red")<text:line-break/><text:s text:c="4"/>else<text:line-break/><text:s text:c="9"/>API.Function("SetTextColour",Input:="remainingtime.gtzip",Value:="orange")<text:line-break/><text:s text:c="4"/>end if<text:line-break/>else<text:line-break/><text:s text:c="3"/>API.Function("SetText",Input:="remainingtime.gtzip",SelectedIndex:="0" ,Value:=ThisTime)<text:line-break/><text:s text:c="3"/>API.Function("SetTextColour",Input:="remainingtime.gtzip",Value:="green")<text:line-break/>end if<text:line-break/>sleep(50)<text:line-break/>Loop</text:p>
      <text:h text:style-name="Heading_20_2" text:outline-level="2"><text:bookmark-start text:name="__RefHeading___ein_ereignis_ausloesen_z.b._2_sekunden_bevor_das_video_fertig_ist_27"/><text:bookmark-start text:name="ein_ereignis_ausloesen_z.b._2_sekunden_bevor_das_video_fertig_ist"/>ein Ereignis auslösen, z.B. 2 Sekunden bevor das Video fertig ist?<text:bookmark-end text:name="__RefHeading___ein_ereignis_ausloesen_z.b._2_sekunden_bevor_das_video_fertig_ist_27"/><text:bookmark-end text:name="ein_ereignis_ausloesen_z.b._2_sekunden_bevor_das_video_fertig_ist"/></text:h>
      <text:p text:style-name="Text_20_body">Dieses Beispiel blendet den Ton des Videos 2 Sekunden(triggertime) bevor das Video fertig ist langsam(triggerduration)aus.</text:p>
      <text:p text:style-name="Preformatted_20_Text">dim position as string = ""<text:line-break/>dim duration as string = ""<text:line-break/>dim activeinput as string = ""<text:line-break/>dim Timeleft as double = 0<text:line-break/>dim triggertime as integer = 2000<text:s text:c="7"/>'2 Sekunden bevor Ende<text:line-break/>dim triggerduration as integer = 500<text:s text:c="4"/>'Ausblendzeit (fade)<text:line-break/><text:line-break/>do while true<text:line-break/><text:line-break/><text:s text:c="3"/>dim xml as string = API.XML()<text:line-break/><text:s text:c="3"/>dim x as new system.xml.xmldocument<text:line-break/><text:s text:c="3"/>x.loadxml(xml)<text:line-break/><text:line-break/>activeinput = (x.SelectSingleNode("//active").InnerText)<text:line-break/>duration = (x.SelectSingleNode("//input[@number='"&amp; activeinput &amp;"']/@duration").Value)<text:line-break/>position = (x.SelectSingleNode("//input[@number='"&amp; activeinput &amp;"']/@position").Value)<text:line-break/><text:line-break/>Timeleft= Double.Parse(duration)-Double.Parse(position)<text:line-break/><text:line-break/>if Timeleft &lt; triggertime<text:s text:c="2"/><text:line-break/><text:s text:c="2"/>API.Function("SetVolumeFade",Input:=activeinput.tostring(),Value:="0," &amp; triggerduration.tostring())<text:line-break/><text:s text:c="2"/>' hier tun, was man tun möchte, das Beispiel blendet den Ton langsam aus<text:line-break/>end if<text:line-break/><text:line-break/>sleep(500)<text:line-break/>Loop</text:p>
      <text:h text:style-name="Heading_20_2" text:outline-level="2"><text:bookmark-start text:name="__RefHeading___video_auf_eine_bestimmte_stelle_positionieren_28"/><text:bookmark-start text:name="video_auf_eine_bestimmte_stelle_positionieren"/>Video auf eine bestimmte Stelle positionieren<text:bookmark-end text:name="__RefHeading___video_auf_eine_bestimmte_stelle_positionieren_28"/><text:bookmark-end text:name="video_auf_eine_bestimmte_stelle_positionieren"/></text:h>
      <text:p text:style-name="Preformatted_20_Text">http://127.0.0.1:8088/api/?Function=SetPosition&amp;Input=Video.mp4&amp;Value=2000</text:p>
      <text:h text:style-name="Heading_20_2" text:outline-level="2"><text:bookmark-start text:name="__RefHeading___play_video_in_input_5_29"/><text:bookmark-start text:name="play_video_in_input_5"/>Play Video in Input 5<text:bookmark-end text:name="__RefHeading___play_video_in_input_5_29"/><text:bookmark-end text:name="play_video_in_input_5"/></text:h>
      <text:p text:style-name="Text_20_body">Beim starten eines Video Inputs sind die General-Settings des Inputs wichtg. Soll das Video jedesmal von Anfang an gestartet werden, pausieren etc.<text:line-break/>
<draw:frame draw:style-name="media" draw:name="4" text:anchor-type="as-char" draw:z-index="4" svg:width="15.875cm" svg:height="10.411711711712cm"><draw:image xlink:href="Pictures/b2b8b8802bc76bea755e2a377045324e.jpg" xlink:type="simple" xlink:show="embed" xlink:actuate="onLoad"/></draw:frame><text:line-break/></text:p>
      <text:p text:style-name="Text_20_body">Dies startet nur das Video auf Input 5, <text:span text:style-name="">schneidet es aber nicht irgenwohin</text:span><text:line-break/></text:p>
      <text:p text:style-name="Preformatted_20_Text">Function=Play&amp;Input=5</text:p>
      <text:p text:style-name="Text_20_body">Falls Das Video auch gleichzeitig beim Starten auf den Ausgang geschnitten werden soll, dann muss nach dem Startbefehl auch noch der Cut Befehl mitgeschickt werden. Hier ist wieder Mix=0 der OUTPUT/PGM, Mix=1 der erste Imput-MIX, welcher dann aber im kleinen Vorschaufenster mit Mix2 angeschrieben ist…. Verwirrend, ist aber so.</text:p>
      <text:p text:style-name="Preformatted_20_Text">Function=Play&amp;Input=5<text:line-break/>Function=Activeinput&amp;Input=5&amp;Mix=0</text:p>
      <text:h text:style-name="Heading_20_1" text:outline-level="1"><text:bookmark-start text:name="__RefHeading___audio_30"/><text:bookmark-start text:name="audio"/>Audio<text:bookmark-end text:name="__RefHeading___audio_30"/><text:bookmark-end text:name="audio"/></text:h>
      <text:p text:style-name="Text_20_body">Audio Bus der Quelle 1 Einschalten (grüner Lausprecher)<text:line-break/></text:p>
      <text:p text:style-name="Preformatted_20_Text">Function=AudioON&amp;Input=1<text:line-break/>oder <text:line-break/>API.Function("AudioON",1,)</text:p>
      <text:p text:style-name="Text_20_body"><text:line-break/></text:p>
      <text:p text:style-name="Text_20_body">Audio Bus der Quelle 1 auf Audio Ausgang D routen<text:line-break/></text:p>
      <text:p text:style-name="Preformatted_20_Text">Function=AudioBusON&amp;Input=1&amp;Value=D<text:line-break/>oder<text:line-break/>API.Function("AudioBusOff",2,"A")</text:p>
      <text:p text:style-name="Text_20_body"><text:line-break/></text:p>
      <text:p text:style-name="Text_20_body">Audio Bus der Quelle 2 auf Audio Ausgang Master routen<text:line-break/></text:p>
      <text:p text:style-name="Preformatted_20_Text">Function=AudioBusON&amp;Input=2&amp;Value=M</text:p>
      <text:p text:style-name="Text_20_body"><text:line-break/>
Audio Bus der Quelle 1 vom Master wegrouten<text:line-break/></text:p>
      <text:p text:style-name="Preformatted_20_Text">Function=AudioBusOFF&amp;Input=1&amp;Value=Master</text:p>
      <text:p text:style-name="Text_20_body"><text:line-break/>
Audio Bus der Quelle 3 vom D wegrouten<text:line-break/></text:p>
      <text:p text:style-name="Preformatted_20_Text">Function=AudioBusOFF&amp;Input=1&amp;Value=D</text:p>
      <text:p text:style-name="Text_20_body"><text:line-break/>
Audio follow Video vom Eingang 1 abschalten<text:line-break/></text:p>
      <text:p text:style-name="Preformatted_20_Text">Function=AudioAutoOff&amp;Input=1</text:p>
      <text:p text:style-name="Text_20_body"><text:line-break/></text:p>
      <text:h text:style-name="Heading_20_2" text:outline-level="2"><text:bookmark-start text:name="__RefHeading___schaltet_bei_allen_eingaengen_den_audiobus_d_aus_31"/><text:bookmark-start text:name="schaltet_bei_allen_eingaengen_den_audiobus_d_aus"/>Schaltet bei allen Eingängen den AudioBus D aus<text:bookmark-end text:name="__RefHeading___schaltet_bei_allen_eingaengen_den_audiobus_d_aus_31"/><text:bookmark-end text:name="schaltet_bei_allen_eingaengen_den_audiobus_d_aus"/></text:h>
      <text:p text:style-name="Preformatted_20_Text">Dim doc As New XmlDocument()<text:s text:c="2"/><text:line-break/>doc.LoadXml(API.Xml)<text:s text:c="2"/><text:line-break/>Dim root As XmlNode = doc.DocumentElement<text:line-break/>Dim i as Integer<text:line-break/>Dim xel As XmlElement<text:line-break/>Dim node As XmlNode = root.SelectSingleNode ("/vmix/active") ‘look for node<text:line-break/>Dim inputNumber as Integer = node.InnerXml<text:s text:c="4"/><text:tab/>'shows active input<text:line-break/><text:line-break/>‘wieviele Eingänge sind aktiv<text:line-break/>Dim vmixinputs as Integer<text:s text:c="21"/>'inputs in total<text:line-break/>For Each xel In Doc.SelectNodes("vmix")<text:line-break/> vmixinputs = (xel.SelectNodes("inputs/input").Count)<text:line-break/>Next xel<text:line-break/><text:line-break/>for i = 1 to vmixinputs<text:line-break/><text:s text:c="2"/>API.Function("AudioBusOff", i, "D")<text:line-break/>Next</text:p>
      <text:p text:style-name="Text_20_body"><text:line-break/></text:p>
      <text:h text:style-name="Heading_20_2" text:outline-level="2"><text:bookmark-start text:name="__RefHeading___schaltet_alle_audio_ausgaenge_um_toggle_32"/><text:bookmark-start text:name="schaltet_alle_audio_ausgaenge_um_toggle"/>schaltet alle Audio Ausgänge um (toggle)<text:bookmark-end text:name="__RefHeading___schaltet_alle_audio_ausgaenge_um_toggle_32"/><text:bookmark-end text:name="schaltet_alle_audio_ausgaenge_um_toggle"/></text:h>
      <text:p text:style-name="Preformatted_20_Text">'Toggles on/off all Audio Busses<text:line-break/>Dim busValues As String() = {"A", "B", "C", "D", "E", "F", "G"}<text:line-break/>For Each value As String In busValues<text:line-break/><text:s text:c="4"/>API.Function("BusXAudio", Value:=value)<text:line-break/>Next</text:p>
      <text:p text:style-name="Text_20_body"><text:line-break/></text:p>
      <text:h text:style-name="Heading_20_2" text:outline-level="2"><text:bookmark-start text:name="__RefHeading___schaltet_alle_audio_ausgaenge_aus_33"/><text:bookmark-start text:name="schaltet_alle_audio_ausgaenge_aus"/>schaltet alle audio ausgänge AUS<text:bookmark-end text:name="__RefHeading___schaltet_alle_audio_ausgaenge_aus_33"/><text:bookmark-end text:name="schaltet_alle_audio_ausgaenge_aus"/></text:h>
      <text:p text:style-name="Preformatted_20_Text">Dim busValues As String() = {"A", "B", "C", "D", "E", "F", "G"}<text:line-break/>For Each value As String In busValues<text:line-break/><text:s text:c="4"/>API.Function("BusXAudioOff", Value:=value)<text:line-break/>Next</text:p>
      <text:p text:style-name="Text_20_body"><text:line-break/></text:p>
      <text:h text:style-name="Heading_20_2" text:outline-level="2"><text:bookmark-start text:name="__RefHeading___schaltet_alle_audio_ausgaenge_ein_34"/><text:bookmark-start text:name="schaltet_alle_audio_ausgaenge_ein"/>schaltet alle audio ausgänge EIN<text:bookmark-end text:name="__RefHeading___schaltet_alle_audio_ausgaenge_ein_34"/><text:bookmark-end text:name="schaltet_alle_audio_ausgaenge_ein"/></text:h>
      <text:p text:style-name="Preformatted_20_Text">Dim busValues As String() = {"A", "B", "C", "D", "E", "F", "G"}<text:line-break/>For Each value As String In busValues<text:line-break/><text:s text:c="4"/>API.Function("BusXAudioOn", Value:=value)<text:line-break/>Next</text:p>
      <text:p text:style-name="Text_20_body"><text:line-break/></text:p>
      <text:h text:style-name="Heading_20_2" text:outline-level="2"><text:bookmark-start text:name="__RefHeading___schaltet_audio_master_35"/><text:bookmark-start text:name="schaltet_audio_master"/>schaltet Audio Master<text:bookmark-end text:name="__RefHeading___schaltet_audio_master_35"/><text:bookmark-end text:name="schaltet_audio_master"/></text:h>
      <text:p text:style-name="Preformatted_20_Text">API.Function("MasterAudioOff")</text:p>
      <text:p text:style-name="Preformatted_20_Text">API.Function("MasterAudioOn")</text:p>
      <text:p text:style-name="Text_20_body">oder toggle</text:p>
      <text:p text:style-name="Preformatted_20_Text">API.Function("MasterAudio")</text:p>
      <text:h text:style-name="Heading_20_2" text:outline-level="2"><text:bookmark-start text:name="__RefHeading___schaltet_bei_allen_audio_ausgaengen_solo_aus_36"/><text:bookmark-start text:name="schaltet_bei_allen_audio_ausgaengen_solo_aus"/>Schaltet bei allen Audio Ausgängen Solo Aus<text:bookmark-end text:name="__RefHeading___schaltet_bei_allen_audio_ausgaengen_solo_aus_36"/><text:bookmark-end text:name="schaltet_bei_allen_audio_ausgaengen_solo_aus"/></text:h>
      <text:p text:style-name="Preformatted_20_Text">'switch off all solos on busses<text:line-break/>Dim busValues As String() = {"A", "B", "C", "D", "E", "F", "G"}<text:line-break/>For Each value As String In busValues<text:line-break/><text:s text:c="4"/>API.Function("BusXSoloOff", Value:=value)<text:line-break/>Next<text:line-break/><text:line-break/>'switch off all solos on inputs<text:line-break/>Dim xmlDoc As New XmlDocument()<text:line-break/>Dim i as integer<text:line-break/>xmlDoc.LoadXml(API.Xml)<text:line-break/>Dim inputNodes As XmlNodeList = xmlDoc.SelectNodes("/vmix/inputs/input")<text:line-break/>Dim inputCount As Integer = inputNodes.Count<text:line-break/>for i = 1 to inputcount<text:line-break/><text:s text:c="2"/>API.Function("SoloOff", i)<text:line-break/>Next</text:p>
      <text:p text:style-name="Text_20_body"><text:line-break/></text:p>
      <text:h text:style-name="Heading_20_2" text:outline-level="2"><text:bookmark-start text:name="__RefHeading___holt_audio_titelname_aus_einem_input_37"/><text:bookmark-start text:name="holt_audio_titelname_aus_einem_input"/>Holt Audio Titelname aus einem Input<text:bookmark-end text:name="__RefHeading___holt_audio_titelname_aus_einem_input_37"/><text:bookmark-end text:name="holt_audio_titelname_aus_einem_input"/></text:h>
      <text:p text:style-name="Text_20_body">Dieses Skript liest den aktuellen Titel einer Wiedergabeliste und schreibt ihn formatiert in ein Feld eines Titels.</text:p>
      <text:p text:style-name="Text_20_body">In diesem Beispiel verwende ich den in vMix enthaltenen Titel „ Title 33- On the shelf- Peach.gtzip “ und schreibe den Text in das Feld „Headline.Text“.
Mein List-Input ist Input2.
Bitte passe diese (Titel, Feld und List-Input-Nummer) für dein Projekt an.</text:p>
      <text:p text:style-name="Text_20_body">Ich verwende eine Liste von MP3-Audiodateien. Diese sind wie folgt benannt: <text:line-break/>
Anni Piper - Two's Company - 01 - Blues Before Sunrise.mp3 <text:line-break/>
Anni Piper - Two's Company - 02 - Live To Play.mp3 <text:line-break/>
Anni Piper - Two's Company - 03 - Man's Woman.mp3 <text:line-break/></text:p>
      <text:p text:style-name="Text_20_body">Das Ziel ist es, aus dieser Zeichenkette einen brauchbaren Namen zu extrahieren.</text:p>
      <text:p text:style-name="Text_20_body">Das fertige Skript sieht wie folgt aus:</text:p>
      <text:p text:style-name="Preformatted_20_Text">'script playing now<text:line-break/>do<text:line-break/>dim xml as string = API.XML()<text:line-break/>dim x as new system.xml.xmldocument<text:line-break/>x.loadxml(xml)<text:line-break/><text:line-break/>'gets active title from the playlist<text:line-break/>dim word as string = (x.SelectSingleNode("//input[@number=2]/@title").InnerText)<text:line-break/><text:line-break/>'removes .mp3 from the title<text:line-break/>word = word.remove(word.Length - 4)<text:line-break/><text:line-break/>' Split the string by "-"<text:line-break/>Dim parts() As String = word.Split(New Char() {"-"c}, StringSplitOptions.RemoveEmptyEntries)<text:line-break/><text:line-break/>' Trim each part to remove leading and trailing spaces<text:line-break/>For i As Integer = 0 To parts.Length - 1<text:line-break/><text:s text:c="4"/>parts(i) = parts(i).Trim()<text:line-break/>Next<text:line-break/><text:line-break/>'gets number of parts<text:line-break/>Dim number As Integer = parts.Length -1<text:line-break/><text:line-break/>'shows each part of the tile for a second<text:line-break/>for ii as integer = 1 to number<text:line-break/>API.Function("SetText",Input:="Title 33- On the shelf- Peach.gtzip",SelectedName:="Headline.Text",Value:=parts(ii))<text:line-break/>sleep(1000)<text:line-break/>next<text:line-break/>loop</text:p>
      <text:h text:style-name="Heading_20_2" text:outline-level="2"><text:bookmark-start text:name="__RefHeading___konvertieren_eines_api_xml_wertes_in_einen_lautsaerkewert_eines_faders_38"/><text:bookmark-start text:name="konvertieren_eines_api_xml_wertes_in_einen_lautsaerkewert_eines_faders"/>konvertieren eines API XML Wertes in einen Lautsärkewert eines Faders<text:bookmark-end text:name="__RefHeading___konvertieren_eines_api_xml_wertes_in_einen_lautsaerkewert_eines_faders_38"/><text:bookmark-end text:name="konvertieren_eines_api_xml_wertes_in_einen_lautsaerkewert_eines_faders"/></text:h>
      <text:p text:style-name="Text_20_body">Der via API ausgelesene Lautstärkewert eines Inputs entspricht kann nicht 1:1 auf ein Fadervolume eines Ausgangs gesetzt werden, Der Wert muss konvertiert werden.</text:p>
      <text:p text:style-name="Preformatted_20_Text">dim x as new system.xml.xmldocument ' Create the XML document to parse<text:line-break/>x.loadxml(API.XML()) ' Load the API into the XML document. For a visual, see http://127.0.0.1:8088/api<text:line-break/><text:line-break/>' Holt den aktuellen Wert Attribute "Volume" vom Input(in diesem Fall Input1)<text:line-break/>dim xmlVolume As Double = x.SelectSingleNode("//input[@number='1']/@volume").Value<text:line-break/><text:line-break/>xmlVolume = xmlVolume / 100<text:line-break/>'Vermutlich ist dies eigentlich die Amplitude und nicht Volume. Es wird erwartet, dass Amplitude in der Formel ein normalisierter (0-1) Wert ist, was in der XML nicht der Fall ist.<text:line-break/>dim faderVolume As Integer = cint((xmlVolume ^ 0.25) * 100) ' Formula: Volume = (Amplitude ^ 0.25) * 100<text:line-break/><text:line-break/>'nun setzen wir die Lautstärke von BUS A auf die Lautstärke des Inputs 1<text:line-break/>API.Function("SetBusAVolume",,Value:=faderVolume )</text:p>
      <text:h text:style-name="Heading_20_2" text:outline-level="2"><text:bookmark-start text:name="__RefHeading___audio_bus_status_von_allen_inputs_39"/><text:bookmark-start text:name="audio_bus_status_von_allen_inputs"/>Audio Bus Status von allen Inputs<text:bookmark-end text:name="__RefHeading___audio_bus_status_von_allen_inputs_39"/><text:bookmark-end text:name="audio_bus_status_von_allen_inputs"/></text:h>
      <text:p text:style-name="Text_20_body">Zeigt in einem Titel an, welche Audio-Busse von den Inputs belegt sind. Titel hier: <text:a xlink:type="simple" xlink:href="https://www.tvcrew.ch/vmix/lib/exe/fetch.php?media=audiochannels.gtzip" text:style-name="Internet_20_link" text:visited-style-name="Visited_20_Internet_20_Link">audiochannels.gtzip</text:a> <text:line-break/>
Die Ausgabe ist nicht sehr elegant, der Titel löscht zwischendurch ganz, zeigt aber die Möglichkeiten auf.<text:line-break/></text:p>
      <text:p text:style-name="Preformatted_20_Text">do while true<text:line-break/><text:line-break/>'löscht titel<text:line-break/>Input.Find("audiochannels.gtzip").Text("Text1.Text")=""<text:line-break/><text:line-break/>‘wieviele Eingänge sind aktiv<text:line-break/>dim doc As New XmlDocument()<text:s text:c="2"/><text:line-break/>doc.LoadXml(API.Xml)<text:s text:c="2"/><text:line-break/>dim root As XmlNode = doc.DocumentElement<text:line-break/>dim xel As XmlElement<text:line-break/>dim node As XmlNode = root.SelectSingleNode ("/vmix/active") ‘look for node<text:line-break/>Dim vmixinputs as Integer<text:s text:c="4"/>'inputs insgesamt<text:line-break/>For Each xel In Doc.SelectNodes("vmix")<text:line-break/><text:s text:c="3"/>vmixinputs = (xel.SelectNodes("inputs/input").Count)<text:line-break/>Next xel<text:line-break/><text:line-break/>' loop zum auslesen der XML API auf Audioeingänge<text:line-break/>Dim i as integer<text:line-break/>dim eingang as string<text:line-break/>dim text as string<text:line-break/>dim titel as string<text:line-break/>for i = 1 to vmixinputs <text:line-break/> try<text:line-break/><text:s text:c="3"/>dim xml as string = API.XML()<text:line-break/><text:s text:c="3"/>dim x as new system.xml.xmldocument<text:line-break/><text:s text:c="3"/>x.loadxml(xml)<text:line-break/><text:s text:c="3"/>eingang = (x.SelectSingleNode("/vmix/inputs/input[" &amp; cstr(i) &amp;"]/@audiobusses").InnerText)<text:line-break/><text:s text:c="3"/>titel = (x.SelectSingleNode("//input[@number="&amp; cstr(i) + "]").InnerText)<text:line-break/><text:s text:c="3"/>console.writeline(cstr(i) &amp; " " &amp; eingang)<text:line-break/><text:s text:c="3"/>text = Input.Find("audiochannels.gtzip").Text("Text1.Text")<text:line-break/><text:s text:c="3"/>eingang = eingang.padright(25," ")<text:line-break/><text:s text:c="3"/>Input.Find("audiochannels.gtzip").Text("Text1.Text")=text + Environment.NewLine + cstr(i)+ " "<text:s text:c="2"/>+<text:s text:c="2"/>eingang + "<text:s text:c="5"/>" +<text:s text:c="2"/>titel<text:line-break/> Catch ex as Exception <text:line-break/><text:s text:c="3"/>console.writeline(cstr(i)+ " does not contain Audio")<text:line-break/><text:s text:c="3"/>text = Input.Find("audiochannels.gtzip").Text("Text1.Text")<text:line-break/><text:s text:c="3"/>Input.Find("audiochannels.gtzip").Text("Text1.Text")=text + Environment.NewLine + cstr(i) + " does not contain Audio"<text:line-break/><text:s text:c="4"/>end try<text:line-break/>next<text:line-break/>sleep (200)<text:line-break/>loop</text:p>
      <text:h text:style-name="Heading_20_2" text:outline-level="2"><text:bookmark-start text:name="__RefHeading___welcher_audiobus_ist_auf_einem_bestimmten_input_online_40"/><text:bookmark-start text:name="welcher_audiobus_ist_auf_einem_bestimmten_input_online"/>welcher Audiobus ist auf einem bestimmten Input online?<text:bookmark-end text:name="__RefHeading___welcher_audiobus_ist_auf_einem_bestimmten_input_online_40"/><text:bookmark-end text:name="welcher_audiobus_ist_auf_einem_bestimmten_input_online"/></text:h>
      <text:p text:style-name="Preformatted_20_Text">dim audios as string<text:line-break/><text:line-break/>do while true <text:line-break/><text:line-break/>Dim xml as string = API.XML()<text:line-break/>Dim x as new system.xml.xmldocument<text:line-break/>x.load("http://localhost:8088/api")<text:line-break/>audios= (x.SelectSingleNode("//input[1]/@audiobusses").InnerText)<text:line-break/>console.writeline(eingang )<text:line-break/><text:line-break/>If audios= "M,A" <text:line-break/> 'do this<text:line-break/>Else if audios= "M,A,B"<text:line-break/> 'do that <text:line-break/>else <text:line-break/> 'do something else<text:line-break/>end if<text:line-break/><text:line-break/>loop</text:p>
      <text:h text:style-name="Heading_20_2" text:outline-level="2"><text:bookmark-start text:name="__RefHeading___sidechain_ducker_script_41"/><text:bookmark-start text:name="sidechain_ducker_script"/>Sidechain Ducker Script<text:bookmark-end text:name="__RefHeading___sidechain_ducker_script_41"/><text:bookmark-end text:name="sidechain_ducker_script"/></text:h>
      <text:p text:style-name="Text_20_body">Dieses Script „duckt“ ein Original Audio Signal wenn z.B. der Uebersetzer spricht.<text:line-break/>
Das Script stammt von einem Russischen Prorammierer, es gibt ein Video auf YouTube dazu.
<text:a xlink:type="simple" xlink:href="https://youtu.be/amrkD2SIdrM" text:style-name="Internet_20_link" text:visited-style-name="Visited_20_Internet_20_Link">https://youtu.be/amrkD2SIdrM</text:a></text:p>
      <text:p text:style-name="Preformatted_20_Text">' ---- settings for SIDECHAIN control script ----<text:line-break/>dim translateInput as string = "Mice" 'Name of the vMix Input with the Translator<text:line-break/>dim origInput as string = "Orig PGM" 'Name of vMix Input with the original soundtrack<text:line-break/><text:line-break/>dim volumeStandart as string = "100" 'The volume of the Original Reference when the Translator is silent<text:line-break/>dim fadeTimeStandart as string = "1200" 'The length of the volume increase when the Interpreter is silent<text:line-break/><text:line-break/>dim volumeSpeaking as string = "60" 'The volume of the Original when the Translator speaks<text:line-break/>dim fadeTimeSpeaking as string = "200" 'The length of time Original is silenced when the Interpreter speaks<text:line-break/><text:line-break/>dim voicethreshold as string = "0.05" 'Interpreter response threshold, from 0 to 1 (log scale)<text:line-break/>' Corresponds to the values (not the length) on the volume slider: 0.5=50%~=-6dB, 0.1=10%~=-20dB...<text:line-break/>' The response may not work with a single signal pulse, but works well with a signal like voice or music<text:line-break/><text:line-break/>dim checkingIter as integer = 10 'The number of iterations of checking the interpreter silence before triggering<text:line-break/>dim checkingIterTime as integer = 200 ' The interval (milliseconds) between the checking iterations (recommended from 100, silent 200)<text:line-break/>' Means the length of the check that the translation is silent and can be turned on Orig. = checkingIter * checkingIterTime (millisecs)<text:line-break/>'---- end of settings----<text:line-break/><text:line-break/>dim voicemeter as string = ""<text:line-break/>dim speaking as boolean = false<text:line-break/>dim silence as boolean = false<text:line-break/>dim silencechecking as integer = 0<text:line-break/>dim muted as boolean = false<text:line-break/><text:line-break/>do while true<text:line-break/><text:line-break/>dim xml as string = API.XML()<text:line-break/><text:s text:c="3"/>dim x as new system.xml.xmldocument<text:line-break/><text:s text:c="3"/>x.loadxml(xml)<text:line-break/><text:line-break/>voicemeter = (x.SelectSingleNode("//input[@title='"&amp; translateInput &amp;"']/@meterF1").Value)<text:line-break/>if (x.SelectSingleNode("//input[@title='"&amp; translateInput &amp;"']/@meterF2").Value) &gt; voicemeter<text:line-break/>voicemeter = (x.SelectSingleNode("//input[@title='"&amp; translateInput &amp;"']/@meterF2").Value)<text:line-break/>end if<text:line-break/>muted = (x.SelectSingleNode("//input[@title='"&amp; translateInput &amp;"']/@muted").Value)<text:line-break/><text:line-break/>'API.Function("SetText",Input:="TextInput",SelectedName:="Timer.Text" ,Value:=voicemeter)<text:line-break/>'console.writeline(voicemeter)<text:line-break/><text:line-break/><text:line-break/>if voicemeter &gt; voicethreshold And voicemeter.IndexOfAny("[E]".ToCharArray) = -1 And Not muted<text:line-break/><text:line-break/><text:tab/>if silencechecking &gt;= checkingIter '&lt;&gt; 0 '!=<text:line-break/><text:line-break/><text:tab/><text:tab/>'console.writeline("Speaking")<text:line-break/><text:tab/><text:tab/>silencechecking = 0<text:line-break/><text:tab/><text:tab/>'API.Function("SetTextColour",Input:="TextInput",SelectedName:="Timer.Text",Value:="yellow")<text:line-break/><text:tab/><text:tab/>'API.Function("SetText",Input:="TextInput",SelectedName:="Timer.Text" ,Value:="Translation speaks! " + voicemeter)<text:line-break/><text:tab/><text:tab/>Input.Find(origInput).Function("SetVolumeFade", volumeSpeaking + "," + fadeTimeSpeaking)<text:line-break/><text:line-break/><text:tab/>end if<text:line-break/><text:line-break/><text:tab/>'console.writeline(silencechecking)<text:line-break/><text:line-break/>else<text:line-break/><text:line-break/><text:tab/>if silencechecking &lt; checkingIter<text:line-break/><text:tab/><text:line-break/><text:tab/><text:tab/>silencechecking += 1<text:line-break/><text:tab/><text:line-break/><text:tab/>end if<text:line-break/><text:tab/>if silencechecking = checkingIter<text:line-break/><text:tab/><text:line-break/><text:tab/><text:tab/>'console.writeline("Silence")<text:line-break/><text:tab/><text:tab/>'API.Function("SetTextColour",Input:="TextInput",SelectedName:="Timer.Text",Value:="white")<text:line-break/><text:tab/><text:tab/>'API.Function("SetText",Input:="TextInput",SelectedName:="Timer.Text" ,Value:="Translation is silent! " + voicemeter)<text:line-break/><text:tab/><text:tab/>Input.Find(origInput).Function("SetVolumeFade", volumeStandart + "," + fadeTimeStandart)<text:line-break/><text:tab/><text:tab/>silencechecking = checkingIter + 1<text:line-break/><text:tab/><text:tab/><text:line-break/><text:tab/>end if<text:line-break/><text:line-break/><text:tab/><text:line-break/><text:tab/>'console.writeline(silencechecking)<text:line-break/><text:tab/><text:line-break/>end if<text:line-break/><text:line-break/><text:line-break/>sleep(checkingIterTime)<text:line-break/><text:line-break/>Loop</text:p>
      <text:h text:style-name="Heading_20_2" text:outline-level="2"><text:bookmark-start text:name="__RefHeading___sidechain_ducker_script_deutsche_erklaerung_42"/><text:bookmark-start text:name="sidechain_ducker_script_deutsche_erklaerung"/>Sidechain Ducker Script DEUTSCHE ERKLÄRUNG<text:bookmark-end text:name="__RefHeading___sidechain_ducker_script_deutsche_erklaerung_42"/><text:bookmark-end text:name="sidechain_ducker_script_deutsche_erklaerung"/></text:h>
      <text:p text:style-name="Text_20_body">Dieses Script „duckt“ ein Original Audio Signal wenn z.B. der Uebersetzer spricht.<text:line-break/>
Das Script stammt von einem Russischen Prorammierer, es gibt ein Video auf YouTube dazu.
<text:a xlink:type="simple" xlink:href="https://youtu.be/amrkD2SIdrM" text:style-name="Internet_20_link" text:visited-style-name="Visited_20_Internet_20_Link">https://youtu.be/amrkD2SIdrM</text:a></text:p>
      <text:p text:style-name="Preformatted_20_Text">' ---- Einstellungen für das SIDECHAIN control script ----<text:line-break/>dim translateInput as string = "Mik" 'Name des vMix-Inputs mit dem Übersetzer Mik<text:line-break/>dim origInput as string = "Orig PGM" 'Name des vMix-Inputs mit der Original-Tonspur (Original)<text:line-break/><text:line-break/>dim volumeStandart as string = "100" 'Die Lautstärke des Originals, wenn der Übersetzer schweigt<text:line-break/>dim fadeTimeStandart as string = "1200" 'Die Zeit mit der die Lautstärke des Originals zunimmt, wenn der Dolmetscher schweigt<text:line-break/><text:line-break/>dim volumeSpeaking as string = "60" 'Die Lautstärke des vMix-Inputs mit der Original-Tonspur, wenn der Übersetzer spricht<text:line-break/>dim fadeTimeSpeaking as string = "200" 'Die Zeit mit der die Lautstärke des Originals abnimmt, wenn der Dolmetscher spricht<text:line-break/><text:line-break/>dim voicethreshold as string = "0.05" 'Interpreter response threshold, from 0 to 1 (log scale)<text:line-break/>' Mik Lautstärke, bei welcher Lautstärke die Regelung anspricht, entspricht den Werten (nicht der Länge) des Lautstärkereglers: 0.5=50%~=-6dB, 0.1=10%~=-20dB...<text:line-break/>' Die Reaktion funktioniert möglicherweise nicht mit einem einzelnen Signalimpuls, aber sie funktioniert gut mit einem Signal wie Stimme oder Musik<text:line-break/><text:line-break/>dim checkingIter as integer = 10 'Die Anzahl der Versuche, die Stille des Interpreters zu überprüfen, bevor wieder die normale Lautstärke des Originals hergestellt wird (bei 5 wird bei jeder Wortpause das Original sofort wieder lauter gemacht)<text:line-break/>dim checkingIterTime as integer = 200 ' Tdas Intervall (Millisekunden) zwischen den Versuchen (empfohlen ab 100, still 200)<text:line-break/>' Bedeutet die Dauer der Prüfung, ob die Übersetzung still ist und das Original eingeschaltet werden kann Orig. = checkingIter * checkingIterTime (Millisekunden)<text:line-break/>'---- end of settings----<text:line-break/><text:line-break/>dim voicemeter as string = ""<text:line-break/>dim speaking as boolean = false<text:line-break/>dim silence as boolean = false<text:line-break/>dim silencechecking as integer = 0<text:line-break/>dim muted as boolean = false<text:line-break/><text:line-break/>do while true<text:line-break/><text:line-break/>dim xml as string = API.XML()<text:line-break/><text:s text:c="3"/>dim x as new system.xml.xmldocument<text:line-break/><text:s text:c="3"/>x.loadxml(xml)<text:line-break/><text:line-break/>voicemeter = (x.SelectSingleNode("//input[@title='"&amp; translateInput &amp;"']/@meterF1").Value)<text:line-break/>if (x.SelectSingleNode("//input[@title='"&amp; translateInput &amp;"']/@meterF2").Value) &gt; voicemeter<text:line-break/>voicemeter = (x.SelectSingleNode("//input[@title='"&amp; translateInput &amp;"']/@meterF2").Value)<text:line-break/>end if<text:line-break/>muted = (x.SelectSingleNode("//input[@title='"&amp; translateInput &amp;"']/@muted").Value)<text:line-break/><text:line-break/>'API.Function("SetText",Input:="TextInput",SelectedName:="Timer.Text" ,Value:=voicemeter)<text:line-break/>'console.writeline(voicemeter)<text:line-break/><text:line-break/><text:line-break/>if voicemeter &gt; voicethreshold And voicemeter.IndexOfAny("[E]".ToCharArray) = -1 And Not muted<text:line-break/><text:line-break/><text:tab/>if silencechecking &gt;= checkingIter '&lt;&gt; 0 '!=<text:line-break/><text:line-break/><text:tab/><text:tab/>'console.writeline("Speaking")<text:line-break/><text:tab/><text:tab/>silencechecking = 0<text:line-break/><text:tab/><text:tab/>'API.Function("SetTextColour",Input:="TextInput",SelectedName:="Timer.Text",Value:="yellow")<text:line-break/><text:tab/><text:tab/>'API.Function("SetText",Input:="TextInput",SelectedName:="Timer.Text" ,Value:="Translation speaks! " + voicemeter)<text:line-break/><text:tab/><text:tab/>Input.Find(origInput).Function("SetVolumeFade", volumeSpeaking + "," + fadeTimeSpeaking)<text:line-break/><text:line-break/><text:tab/>end if<text:line-break/><text:line-break/><text:tab/>'console.writeline(silencechecking)<text:line-break/><text:line-break/>else<text:line-break/><text:line-break/><text:tab/>if silencechecking &lt; checkingIter<text:line-break/><text:tab/><text:line-break/><text:tab/><text:tab/>silencechecking += 1<text:line-break/><text:tab/><text:line-break/><text:tab/>end if<text:line-break/><text:tab/>if silencechecking = checkingIter<text:line-break/><text:tab/><text:line-break/><text:tab/><text:tab/>'console.writeline("Silence")<text:line-break/><text:tab/><text:tab/>'API.Function("SetTextColour",Input:="TextInput",SelectedName:="Timer.Text",Value:="white")<text:line-break/><text:tab/><text:tab/>'API.Function("SetText",Input:="TextInput",SelectedName:="Timer.Text" ,Value:="Translation is silent! " + voicemeter)<text:line-break/><text:tab/><text:tab/>Input.Find(origInput).Function("SetVolumeFade", volumeStandart + "," + fadeTimeStandart)<text:line-break/><text:tab/><text:tab/>silencechecking = checkingIter + 1<text:line-break/><text:tab/><text:tab/><text:line-break/><text:tab/>end if<text:line-break/><text:line-break/><text:tab/><text:line-break/><text:tab/>'console.writeline(silencechecking)<text:line-break/><text:tab/><text:line-break/>end if<text:line-break/><text:line-break/><text:line-break/>sleep(checkingIterTime)<text:line-break/><text:line-break/>Loop</text:p>
      <text:h text:style-name="Heading_20_1" text:outline-level="1"><text:bookmark-start text:name="__RefHeading___titel_text_43"/><text:bookmark-start text:name="titel_text"/>Titel / Text<text:bookmark-end text:name="__RefHeading___titel_text_43"/><text:bookmark-end text:name="titel_text"/></text:h>
      <text:h text:style-name="Heading_20_2" text:outline-level="2"><text:bookmark-start text:name="__RefHeading___aendert_text_in_einem_bestimmten_feld_44"/><text:bookmark-start text:name="aendert_text_in_einem_bestimmten_feld"/>Ändert Text in einem bestimmten Feld<text:bookmark-end text:name="__RefHeading___aendert_text_in_einem_bestimmten_feld_44"/><text:bookmark-end text:name="aendert_text_in_einem_bestimmten_feld"/></text:h>
      <text:p text:style-name="Preformatted_20_Text">Input.Find("Title 0- The Classic Blue.gtzip").Text("Headline.Text")= "Text geändert"<text:line-break/>oder<text:line-break/>API.Function("SetText",Input:="Title 0- The Classic Blue.gtzip",SelectedName:="Headline.Text",Value:="Text geändert")<text:line-break/>oder<text:line-break/>http://127.0.0.1:8088/api/?Function=SetText&amp;Input=Title 0- The Classic Blue.gtzip&amp;SelectedName=Headline.Text&amp;Value=Text geändert</text:p>
      <text:h text:style-name="Heading_20_2" text:outline-level="2"><text:bookmark-start text:name="__RefHeading___aendert_schriftfarbe_eines_bestimmten_textfeldes_settextcolour_45"/><text:bookmark-start text:name="aendert_schriftfarbe_eines_bestimmten_textfeldes_settextcolour"/>Ändert Schriftfarbe eines bestimmten Textfeldes (SetTextColour)<text:bookmark-end text:name="__RefHeading___aendert_schriftfarbe_eines_bestimmten_textfeldes_settextcolour_45"/><text:bookmark-end text:name="aendert_schriftfarbe_eines_bestimmten_textfeldes_settextcolour"/></text:h>
      <text:p text:style-name="Text_20_body">Es gehen argb Werte oder gültige Namen für eine Farbe (red, blue, black, transparent etc.)
argb Werte und Namen findest Du hier:<text:line-break/>
<text:a xlink:type="simple" xlink:href="https://www.w3schools.com/colors/colors_names.asp" text:style-name="Internet_20_link" text:visited-style-name="Visited_20_Internet_20_Link">https://www.w3schools.com/colors/colors_names.asp</text:a><text:line-break/></text:p>
      <text:p text:style-name="Text_20_body"><text:span text:style-name="">ATTENTION: if you send the command via HTTP API, replace the # character with %23.<text:line-break/>
Example: #FF0000 becomes %23FF0000\\</text:span></text:p>
      <text:p text:style-name="Text_20_body">You can use HEX rgba values for one color<text:line-break/>
SAMPLE: rgba(red, green, blue, alpha)<text:line-break/></text:p>
      <text:p text:style-name="Text_20_body">#FF0000 for red 100% visible<text:line-break/>
#FF00007F for red 50% transparent, 00 = transparent, FF = 100% visible<text:line-break/></text:p>
      <text:p text:style-name="Text_20_body"><text:line-break/>
ACHTUNG: vMix benutzt hier SetTextColour, nicht SetTextColor (mit einem u in Colour)</text:p>
      <text:p text:style-name="Preformatted_20_Text">API.Function("SetTextColour",Input:="whoisonair.gtzip",SelectedName:="hg21.Text",Value:="transparent")</text:p>
      <text:p text:style-name="Text_20_body"><text:line-break/></text:p>
      <text:h text:style-name="Heading_20_2" text:outline-level="2"><text:bookmark-start text:name="__RefHeading___aendert_schriftfarbe_eines_bestimmten_textfeldes_settextcolour_46"/><text:bookmark-start text:name="aendert_schriftfarbe_eines_bestimmten_textfeldes_settextcolour1"/>Ändert Schriftfarbe eines bestimmten Textfeldes (SetTextColour)<text:bookmark-end text:name="__RefHeading___aendert_schriftfarbe_eines_bestimmten_textfeldes_settextcolour_46"/><text:bookmark-end text:name="aendert_schriftfarbe_eines_bestimmten_textfeldes_settextcolour1"/></text:h>
      <text:p text:style-name="Text_20_body">Wenn ein Textfeld einen bestimmten Wert anzeigt, wird mit diesem Script die Textfarbe geändert. Dies kann die Textfarbe des Textfeldes sein, welche den Wert anzeigt oder irgen ein anderes.<text:line-break/></text:p>
      <text:p text:style-name="Text_20_body"><text:span text:style-name="">ATTENTION: if you send the command via HTTP API, replace the # character with %23.<text:line-break/>
Example: #FF0000 becomes %23FF0000\\</text:span></text:p>
      <text:p text:style-name="Text_20_body">You can use HEX rgba values for one color<text:line-break/>
SAMPLE: rgba(red, green, blue, alpha)<text:line-break/></text:p>
      <text:p text:style-name="Text_20_body">#FF0000 for red 100% visible<text:line-break/>
#FF00007F for red 50% transparent, 00 = transparent, FF = 100% visible<text:line-break/></text:p>
      <text:p text:style-name="Preformatted_20_Text">dim textvalue as string<text:line-break/>dim numericvalue as integer<text:line-break/><text:line-break/>Do While True<text:line-break/><text:s text:c="4"/>' get text from title<text:line-break/><text:s text:c="4"/>textvalue = Input.Find("Title 0- The Classic Blue.gtzip").Text("Headline.Text")<text:line-break/><text:line-break/><text:s text:c="4"/>' errorhandling, if in the textfield is a non numeric value<text:line-break/><text:s text:c="4"/>Try<text:line-break/><text:s text:c="8"/>numericvalue = CInt(textvalue) 'convert the string to a number<text:line-break/><text:s text:c="4"/>Catch ex As Exception<text:line-break/><text:s text:c="8"/>Console.WriteLine("Error: " &amp; ex.Message)<text:line-break/><text:s text:c="8"/>' errorhandling, sets numericvalue to a save value<text:line-break/><text:s text:c="8"/>numericvalue = -1<text:line-break/><text:s text:c="4"/>End Try<text:line-break/><text:line-break/><text:s text:c="4"/>' depending on a value, it changes the color of the text<text:line-break/><text:s text:c="4"/>If numericvalue = 10 Then<text:line-break/><text:s text:c="8"/>API.Function("SetTextColour", Input:="Title 0- The Classic Blue.gtzip", Value:="#FF0000", SelectedName:="Description.Text")<text:line-break/><text:s text:c="4"/>ElseIf numericvalue = 20 Then<text:line-break/><text:s text:c="8"/>API.Function("SetTextColour", Input:="Title 0- The Classic Blue.gtzip", Value:="#FFFF00", SelectedName:="Description.Text")<text:line-break/><text:s text:c="4"/>ElseIf numericvalue = 30 Then<text:line-break/><text:s text:c="8"/>API.Function("SetTextColour", Input:="Title 0- The Classic Blue.gtzip", Value:="#FFFFFF", SelectedName:="Description.Text")<text:line-break/><text:s text:c="4"/>End If<text:line-break/><text:line-break/><text:s text:c="4"/>' wait a little bit, that the script does not uses all of your cheap computers power :-)<text:line-break/><text:s text:c="4"/>Sleep(500)<text:line-break/>Loop</text:p>
      <text:p text:style-name="Text_20_body"><text:line-break/></text:p>
      <text:h text:style-name="Heading_20_2" text:outline-level="2"><text:bookmark-start text:name="__RefHeading___aendert_shape_farbe_eines_bestimmten_shapes_z.b._ein_kreis_oder_ein_rechteck_setcolor_47"/><text:bookmark-start text:name="aendert_shape_farbe_eines_bestimmten_shapes_z.b._ein_kreis_oder_ein_rechteck_setcolor"/>Ändert Shape Farbe eines bestimmten Shapes, z.B. ein Kreis oder ein Rechteck) (Setcolor)<text:bookmark-end text:name="__RefHeading___aendert_shape_farbe_eines_bestimmten_shapes_z.b._ein_kreis_oder_ein_rechteck_setcolor_47"/><text:bookmark-end text:name="aendert_shape_farbe_eines_bestimmten_shapes_z.b._ein_kreis_oder_ein_rechteck_setcolor"/></text:h>
      <text:p text:style-name="Text_20_body"><text:span text:style-name=""><text:span text:style-name="">ACHTUNG: falls ihr den Befehl via HTTP API schickt, ist das Zeichen # durch %23 zu ersetzen.<text:line-break/>
Beispiel: #FF0000 wird zu %23FF0000</text:span></text:span><text:line-break/></text:p>
      <text:p text:style-name="Text_20_body">Es gehen argb Werte für eine Farbe <text:line-break/>
MUSTER: rgba(red, green, blue, alpha)<text:line-break/></text:p>
      <text:p text:style-name="Text_20_body">#FF000000 für Rot 100% transparent<text:line-break/>
#FF0000FF für Rot 0% transparent<text:line-break/></text:p>
      <text:p text:style-name="Text_20_body"><draw:frame draw:style-name="media" draw:name="5" text:anchor-type="as-char" draw:z-index="5" svg:width="15.875cm" svg:height="5.9959532374101cm"><draw:image xlink:href="Pictures/8edf2037c7c9b5e1abf67f43faad4771.jpg" xlink:type="simple" xlink:show="embed" xlink:actuate="onLoad"/></draw:frame><text:line-break/>
<text:line-break/>
HEX Werte findest Du hier → <text:a xlink:type="simple" xlink:href="https://www.w3schools.com/colors/colors_hexadecimal.asp" text:style-name="Internet_20_link" text:visited-style-name="Visited_20_Internet_20_Link">https://www.w3schools.com/colors/colors_hexadecimal.asp</text:a><text:line-break/></text:p>
      <text:p text:style-name="Preformatted_20_Text">API.Function("SetColor",Input:="multiviewer_rotlicht.gtzip",SelectedName:= "1.Fill.Color",Value:="#FFFF0000")</text:p>
      <text:p text:style-name="Text_20_body">via HTTP API</text:p>
      <text:p text:style-name="Preformatted_20_Text">http://127.0.0.1:8088/api/?Function=SetColor&amp;Input=clocks.gtzip&amp;SelectedName=background.Fill.Color&amp;Value=%23FFFF00</text:p>
      <text:p text:style-name="Text_20_body"><text:line-break/></text:p>
      <text:p text:style-name="Text_20_body"><text:line-break/></text:p>
      <text:h text:style-name="Heading_20_2" text:outline-level="2"><text:bookmark-start text:name="__RefHeading___holt_den_farbwert_eines_bestimmten_shapes_z.b._ein_kreis_oder_ein_rechteck_color_48"/><text:bookmark-start text:name="holt_den_farbwert_eines_bestimmten_shapes_z.b._ein_kreis_oder_ein_rechteck_color"/>Holt den Farbwert eines bestimmten Shapes, z.B. ein Kreis oder ein Rechteck) (Color)<text:bookmark-end text:name="__RefHeading___holt_den_farbwert_eines_bestimmten_shapes_z.b._ein_kreis_oder_ein_rechteck_color_48"/><text:bookmark-end text:name="holt_den_farbwert_eines_bestimmten_shapes_z.b._ein_kreis_oder_ein_rechteck_color"/></text:h>
      <text:p text:style-name="Text_20_body">Liest den Farbwert von Shape.Fill.Color aus / gets the color value of a shape in a gtzip-title:<text:line-break/>
<draw:frame draw:style-name="media" draw:name="6" text:anchor-type="as-char" draw:z-index="6" svg:width="10.583333333333cm" svg:height="4.8943943943944cm"><draw:image xlink:href="Pictures/a99cb664ebc0104798f9f841ff1b4cef.jpg" xlink:type="simple" xlink:show="embed" xlink:actuate="onLoad"/></draw:frame><text:line-break/>
und schreibt den Wert in das Textfeld Text.Text / and writes the value in the Text.Text field<text:line-break/>
<draw:frame draw:style-name="media" draw:name="7" text:anchor-type="as-char" draw:z-index="7" svg:width="10.583333333333cm" svg:height="4.4745710784314cm"><draw:image xlink:href="Pictures/ce90bc5855e65a3956ad1e36ad418e20.jpg" xlink:type="simple" xlink:show="embed" xlink:actuate="onLoad"/></draw:frame><text:line-break/></text:p>
      <text:p text:style-name="Text_20_body">Titelbeispiel:<text:line-break/>
<draw:frame draw:style-name="media" draw:name="8" text:anchor-type="as-char" draw:z-index="8" svg:width="10.583333333333cm" svg:height="6.2144959529065cm"><draw:image xlink:href="Pictures/d4414db0605fa2c5e1d94f270717c87e.jpg" xlink:type="simple" xlink:show="embed" xlink:actuate="onLoad"/></draw:frame><text:line-break/>
<text:a xlink:type="simple" xlink:href="https://www.tvcrew.ch/vmix/lib/exe/fetch.php?media=textshape.gtzip" text:style-name="Internet_20_link" text:visited-style-name="Visited_20_Internet_20_Link">DOWNLOAD GTZIP EXAMPLE</text:a></text:p>
      <text:p text:style-name="Preformatted_20_Text">do while true<text:s text:c="2"/>'loop indefinite<text:line-break/><text:line-break/>'load the XML data from vMix<text:line-break/>dim xml as string = API.XML()<text:line-break/>dim x as new system.xml.xmldocument<text:line-break/>x.loadxml(xml)<text:line-break/><text:line-break/>' Define the title and text field you're interested in as strings<text:line-break/>Dim TITLE As String = "textshape.gtzip"<text:line-break/>Dim SHAPE As String = "Shape.Fill.Color"<text:line-break/>Dim TEXTFIELD as string ="Text.Text"<text:line-break/><text:line-break/>' Construct the XPath to locate the color element within the input element<text:line-break/>Dim xpath As String = "//input[@title='" &amp; TITLE &amp; "' and color[@name='" &amp; SHAPE &amp; "']]/color[@name='Shape.Fill.Color']"<text:line-break/><text:line-break/>' Select the color element using the constructed XPath<text:line-break/>Dim colorNode As System.Xml.XmlNode = x.SelectSingleNode(xpath)<text:line-break/><text:line-break/>' Get the color value from the shape<text:line-break/>Dim colorValue As String = colorNode.InnerText<text:line-break/><text:line-break/>' Output the color value to the textfield in the sample gtzip file<text:line-break/>'API.Function("SetText",Input:=TITLE,SelectedName:=TEXTFIELD,Value:=colorValue )<text:line-break/><text:line-break/><text:line-break/>if colorValue = "#FFFFFF" then 'white<text:line-break/>'do something<text:line-break/>API.Function("SetText",Input:=TITLE,SelectedName:=TEXTFIELD,Value:="WHITE" )<text:line-break/>else<text:line-break/>'do something other<text:line-break/>API.Function("SetText",Input:=TITLE,SelectedName:=TEXTFIELD,Value:="NOT WHITE" )<text:line-break/>end if<text:line-break/>sleep(1000) 'waits one second to loop<text:line-break/>loop </text:p>
      <text:h text:style-name="Heading_20_2" text:outline-level="2"><text:bookmark-start text:name="__RefHeading___zahlenwert_auf_tastendruck_erhoehen_verringern_49"/><text:bookmark-start text:name="zahlenwert_auf_tastendruck_erhoehen_verringern"/>Zahlenwert auf Tastendruck erhöhen, verringern<text:bookmark-end text:name="__RefHeading___zahlenwert_auf_tastendruck_erhoehen_verringern_49"/><text:bookmark-end text:name="zahlenwert_auf_tastendruck_erhoehen_verringern"/></text:h>
      <text:p text:style-name="Text_20_body">Addieren     +=1<text:line-break/>
Subtrahieren -=1<text:line-break/>
Das Script einer Taste zuordnen.<text:line-break/></text:p>
      <text:p text:style-name="Preformatted_20_Text">Input.Find("Title 0- The Classic Blue.gtzip").Text("Headline.Text")= "+=1"<text:line-break/>oder <text:line-break/>API.Function("SetText",Input:="Title 0- The Classic Blue.gtzip",SelectedName:=" Headline.Text ",Value:="+=1")</text:p>
      <text:p text:style-name="Text_20_body">Funktioniert aber auch direkt in Shortcuts.<text:line-break/>
<draw:frame draw:style-name="media" draw:name="9" text:anchor-type="as-char" draw:z-index="9" svg:width="10.583333333333cm" svg:height="11.423824959481cm"><draw:image xlink:href="Pictures/036c44946f75b630890a8ae601a4c7f9.png" xlink:type="simple" xlink:show="embed" xlink:actuate="onLoad"/></draw:frame></text:p>
      <text:h text:style-name="Heading_20_2" text:outline-level="2"><text:bookmark-start text:name="__RefHeading___titel_text_via_browser_50"/><text:bookmark-start text:name="titel_text_via_browser"/>Titel / Text via browser<text:bookmark-end text:name="__RefHeading___titel_text_via_browser_50"/><text:bookmark-end text:name="titel_text_via_browser"/></text:h>
      <text:p text:style-name="Text_20_body">Als IP Adresse benutzt man folgendes:<text:line-break/>
<text:span text:style-name="Strong_20_Emphasis">-</text:span>127.0.0.1 wenn der Browser auf demselben Computer läuft, wie vMix.<text:line-break/>
<text:span text:style-name="Strong_20_Emphasis">-</text:span>die IP des anderen vMix Rechners, im selben Netzwerk<text:line-break/></text:p>
      <text:p text:style-name="Text_20_body">Aendert ein (Logo, Foto etc.) <text:line-break/></text:p>
      <text:p text:style-name="Preformatted_20_Text">http://127.0.0.1:8088/API/?Function=SetImage&amp;Input=Titel.gtzip"&amp;SelectedName=LOGO.Source&amp;Value=C:\VMIX\ch.png</text:p>
      <text:p text:style-name="Text_20_body"><text:line-break/></text:p>
      <text:p text:style-name="Text_20_body">Setzt ein Bild (Logo, Foto etc.) auf unsichtbar (sichtbar SetImageVisibleOn)</text:p>
      <text:p text:style-name="Preformatted_20_Text">http://127.0.0.1:8088/API/?Function=SetImage&amp;Input=Titel.gtzip&amp;Image=LOGO.Source&amp;Value=C:\VMIX\ch.png</text:p>
      <text:p text:style-name="Text_20_body"><text:line-break/></text:p>
      <text:p text:style-name="Text_20_body">Ändert Text in einem bestimmten Feld via Browser<text:line-break/></text:p>
      <text:p text:style-name="Preformatted_20_Text">http://127.0.0.1:8088/api/?Function=SetText&amp;Input=Title 0- The Classic Blue.gtzip&amp;SelectedName=Headline.Text&amp;Value=Text geändert</text:p>
      <text:p text:style-name="Text_20_body"><text:line-break/></text:p>
      <text:p text:style-name="Text_20_body">Ändert Textfarbe in einem bestimmten Feld via Browser<text:line-break/></text:p>
      <text:p text:style-name="Preformatted_20_Text">http://127.0.0.1:8088/api/?Function=SetTextColour&amp;Input=Title 0- The Classic Blue.gtzip&amp;SelectedName=Headline.Text&amp;Value=red</text:p>
      <text:p text:style-name="Text_20_body"><text:line-break/></text:p>
      <text:h text:style-name="Heading_20_2" text:outline-level="2"><text:bookmark-start text:name="__RefHeading___komplexeres_beispiel_aendert_titel_texte_je_nachdem_welcher_input_aktiv_ist_51"/><text:bookmark-start text:name="komplexeres_beispiel_aendert_titel_texte_je_nachdem_welcher_input_aktiv_ist"/>komplexeres Beispiel, ändert Titel Texte, je nachdem welcher Input aktiv ist<text:bookmark-end text:name="__RefHeading___komplexeres_beispiel_aendert_titel_texte_je_nachdem_welcher_input_aktiv_ist_51"/><text:bookmark-end text:name="komplexeres_beispiel_aendert_titel_texte_je_nachdem_welcher_input_aktiv_ist"/></text:h>
      <text:p text:style-name="Text_20_body">in welchem zuerst die aktive Input Nummer festgestellt wird, dann aufgrund der Inputnummer eine Aktion erfolgt. Es läuft als Loop, also solange jemand das Script startet und nicht wieder anhält.<text:line-break/></text:p>
      <text:p text:style-name="Preformatted_20_Text">do while true<text:line-break/><text:line-break/>Dim doc As New XmlDocument()<text:s text:c="2"/><text:line-break/>doc.LoadXml(API.Xml)<text:s text:c="2"/><text:line-break/>Dim root As XmlNode = doc.DocumentElement<text:line-break/><text:line-break/>Dim node As XmlNode = root.SelectSingleNode("/vmix/active")<text:line-break/>Dim inputNumber as Integer = node.InnerXml<text:line-break/><text:line-break/>If inputNumber = 2 Then<text:s text:c="2"/><text:line-break/>Input.Find("whoisonair.gtzip").Text("Text11.Text") = "caller1 onair OUT1" <text:line-break/>API.Function("SetTextColour",Input:="whoisonair.gtzip",SelectedName:="hg11.Text",Value:="red")<text:line-break/>Input.Find("whoisonair.gtzip").Text("Text21.Text") = " " <text:line-break/>Input.Find("whoisonair.gtzip").Text("Text31.Text") = " " <text:line-break/>Input.Find("whoisonair.gtzip").Text("Text41.Text") = " " <text:line-break/>Input.Find("whoisonair.gtzip").Text("Text51.Text") = " " <text:line-break/>Input.Find("whoisonair.gtzip").Text("Text61.Text") = " " <text:line-break/>Input.Find("whoisonair.gtzip").Text("Text71.Text") = " "<text:line-break/>Input.Find("whoisonair.gtzip").Text("Text71.Text") = " "<text:line-break/>API.Function("SetTextColour",Input:="whoisonair.gtzip",SelectedName:="hg21.Text",Value:="transparent")<text:line-break/>API.Function("SetTextColour",Input:="whoisonair.gtzip",SelectedName:="hg31.Text",Value:="transparent")<text:line-break/>API.Function("SetTextColour",Input:="whoisonair.gtzip",SelectedName:="hg41.Text",Value:="transparent")<text:line-break/>End If<text:line-break/><text:line-break/>If inputNumber = 3 Then<text:s text:c="2"/><text:line-break/>Input.Find("whoisonair.gtzip").Text("Text21.Text") = "caller2 onair OUT1" <text:line-break/>API.Function("SetTextColour",Input:="whoisonair.gtzip",SelectedName:="hg21.Text",Value:="red")<text:line-break/>Input.Find("whoisonair.gtzip").Text("Text11.Text") = " " <text:line-break/>Input.Find("whoisonair.gtzip").Text("Text31.Text") = " " <text:line-break/>Input.Find("whoisonair.gtzip").Text("Text41.Text") = " " <text:line-break/>API.Function("SetTextColour",Input:="whoisonair.gtzip",SelectedName:="hg11.Text",Value:="transparent")<text:line-break/>API.Function("SetTextColour",Input:="whoisonair.gtzip",SelectedName:="hg31.Text",Value:="transparent")<text:line-break/>API.Function("SetTextColour",Input:="whoisonair.gtzip",SelectedName:="hg41.Text",Value:="transparent")<text:line-break/>End If<text:line-break/><text:line-break/>If inputNumber = 4 Then<text:s text:c="2"/><text:line-break/>Input.Find("whoisonair.gtzip").Text("Text31.Text") = "caller3 onair OUT1" <text:line-break/>API.Function("SetTextColour",Input:="whoisonair.gtzip",SelectedName:="hg31.Text",Value:="red")<text:line-break/>Input.Find("whoisonair.gtzip").Text("Text11.Text") = " " <text:line-break/>Input.Find("whoisonair.gtzip").Text("Text21.Text") = " " <text:line-break/>Input.Find("whoisonair.gtzip").Text("Text41.Text") = " " <text:line-break/>API.Function("SetTextColour",Input:="whoisonair.gtzip",SelectedName:="hg11.Text",Value:="transparent")<text:line-break/>API.Function("SetTextColour",Input:="whoisonair.gtzip",SelectedName:="hg21.Text",Value:="transparent")<text:line-break/>API.Function("SetTextColour",Input:="whoisonair.gtzip",SelectedName:="hg41.Text",Value:="transparent")<text:line-break/>End If<text:line-break/><text:line-break/>If inputNumber = 5 Then<text:s text:c="2"/><text:line-break/>Input.Find("whoisonair.gtzip").Text("Text41.Text") = "caller4 onair OUT1" <text:line-break/>API.Function("SetTextColour",Input:="whoisonair.gtzip",SelectedName:="hg41.Text",Value:="red")<text:line-break/>Input.Find("whoisonair.gtzip").Text("Text11.Text") = " " <text:line-break/>Input.Find("whoisonair.gtzip").Text("Text21.Text") = " " <text:line-break/>Input.Find("whoisonair.gtzip").Text("Text31.Text") = " " <text:line-break/>API.Function("SetTextColour",Input:="whoisonair.gtzip",SelectedName:="hg11.Text",Value:="transparent")<text:line-break/>API.Function("SetTextColour",Input:="whoisonair.gtzip",SelectedName:="hg21.Text",Value:="transparent")<text:line-break/>API.Function("SetTextColour",Input:="whoisonair.gtzip",SelectedName:="hg31.Text",Value:="transparent")<text:line-break/>End If<text:line-break/>sleep (200)<text:line-break/>loop</text:p>
      <text:p text:style-name="Text_20_body"><text:line-break/></text:p>
      <text:h text:style-name="Heading_20_2" text:outline-level="2"><text:bookmark-start text:name="__RefHeading___uhrzeit_fuer_eine_anderen_zeitzone_52"/><text:bookmark-start text:name="uhrzeit_fuer_eine_anderen_zeitzone"/>Uhrzeit für eine anderen Zeitzone<text:bookmark-end text:name="__RefHeading___uhrzeit_fuer_eine_anderen_zeitzone_52"/><text:bookmark-end text:name="uhrzeit_fuer_eine_anderen_zeitzone"/></text:h>
      <text:p text:style-name="Text_20_body">Die Zahl in der Variablen AddHours(3), bestimmt die andere Zeitzone von der des laufenden Computers, auf welchem das script läuft. Der Titel heisst uhr.gtzip, es wird ins erste Feld des Titels geschrieben (änderbar mit der Indexnummer)<text:line-break/></text:p>
      <text:p text:style-name="Preformatted_20_Text">do while true<text:line-break/>Dim d1 As DateTime = DateTime.Now.AddHours(3)<text:line-break/>API.Function("SetText",Input:="uhr",SelectedIndex:="0" ,Value:=d1.ToString("dd/MM/yy H:mm:ss")) <text:line-break/>sleep(200)<text:line-break/>loop</text:p>
      <text:h text:style-name="Heading_20_2" text:outline-level="2"><text:bookmark-start text:name="__RefHeading___holt_filename_inkl._pfad_eines_logos_aus_einem_titel_53"/><text:bookmark-start text:name="holt_filename_inkl._pfad_eines_logos_aus_einem_titel"/>Holt Filename (inkl. Pfad eines Logos aus einem Titel<text:bookmark-end text:name="__RefHeading___holt_filename_inkl._pfad_eines_logos_aus_einem_titel_53"/><text:bookmark-end text:name="holt_filename_inkl._pfad_eines_logos_aus_einem_titel"/></text:h>
      <text:p text:style-name="Text_20_body">In diesem Beispiel hat es im Titel in dem Eingang 5, 2 Logos.<text:line-break/></text:p>
      <text:p text:style-name="Text_20_body">Das Ergebnis sind 2 strings wie folgt:<text:line-break/>
C:\vMix\4ball\Futsal/Logos\SUI.png<text:line-break/>
C:\VMIX\4ball\Futsal/Logos\SVN.png<text:line-break/></text:p>
      <text:p text:style-name="Preformatted_20_Text">dim logo1 as string = ""<text:line-break/>dim logo2 as string = ""<text:line-break/><text:line-break/><text:s text:c="3"/>dim xml as string = API.XML()<text:line-break/><text:s text:c="3"/>dim x as new system.xml.xmldocument<text:line-break/><text:s text:c="3"/>x.loadxml(xml)<text:line-break/><text:line-break/>logo1 = (x.SelectSingleNode("//input[@number=5]/image[1]").InnerText)<text:line-break/>logo2 = (x.SelectSingleNode("//input[@number=5]/image[2]").InnerText)<text:line-break/><text:line-break/>console.writeline(logo1)<text:line-break/>console.writeline(logo2)</text:p>
      <text:p text:style-name="Text_20_body"><text:line-break/>
<text:line-break/></text:p>
      <text:h text:style-name="Heading_20_1" text:outline-level="1"><text:bookmark-start text:name="__RefHeading___diverses_54"/><text:bookmark-start text:name="diverses"/>Diverses<text:bookmark-end text:name="__RefHeading___diverses_54"/><text:bookmark-end text:name="diverses"/></text:h>
      <text:p text:style-name="Text_20_body">Wartet 1 Sekunde<text:line-break/></text:p>
      <text:p text:style-name="Preformatted_20_Text">sleep(1000)</text:p>
      <text:p text:style-name="Text_20_body"><text:line-break/></text:p>
      <text:h text:style-name="Heading_20_2" text:outline-level="2"><text:bookmark-start text:name="__RefHeading___holt_den_names_eines_vmix_callers_vom_input_1_55"/><text:bookmark-start text:name="holt_den_names_eines_vmix_callers_vom_input_1"/>Holt den Names eines vMix Callers vom Input 1<text:bookmark-end text:name="__RefHeading___holt_den_names_eines_vmix_callers_vom_input_1_55"/><text:bookmark-end text:name="holt_den_names_eines_vmix_callers_vom_input_1"/></text:h>
      <text:p text:style-name="Preformatted_20_Text">do while true<text:line-break/>dim xml as string = API.XML()<text:line-break/>dim x as new system.xml.xmldocument<text:line-break/>x.loadxml(xml)<text:line-break/>dim word as string = (x.SelectSingleNode("//input[@number=1]").InnerText)<text:line-break/>console.writeline(word) 'or API to send to title<text:line-break/>sleep(500)<text:line-break/>loop</text:p>
      <text:h text:style-name="Heading_20_2" text:outline-level="2"><text:bookmark-start text:name="__RefHeading___holt_die_namen_und_nummern_aller_vmix_caller_und_speichert_diese_in_eine_datei_4k_version_mit_4_callern_56"/><text:bookmark-start text:name="holt_die_namen_und_nummern_aller_vmix_caller_und_speichert_diese_in_eine_datei_4k_version_mit_4_callern"/>Holt die Namen und Nummern aller vMix Caller und speichert diese in eine Datei  (4K Version mit 4 callern)<text:bookmark-end text:name="__RefHeading___holt_die_namen_und_nummern_aller_vmix_caller_und_speichert_diese_in_eine_datei_4k_version_mit_4_callern_56"/><text:bookmark-end text:name="holt_die_namen_und_nummern_aller_vmix_caller_und_speichert_diese_in_eine_datei_4k_version_mit_4_callern"/></text:h>
      <text:p text:style-name="Preformatted_20_Text"> 'Fill in complete path to folder, end with \<text:line-break/>dim FILEPATH as string = "C:\User\Example\Folder\"<text:line-break/>dim FILENAME as string = "Caller_Log.txt"<text:line-break/><text:line-break/>' Leave the rest untouched<text:line-break/><text:line-break/>dim FILE as string = FILEPATH &amp; FILENAME<text:line-break/><text:line-break/>dim callers() as string = {"caller1","caller2","caller3","caller4"}<text:line-break/>dim nodes() as string = {"//input[@number=1]", "//input[@number=2]", "//input[@number=3]", "//input[@number=4]"}<text:line-break/><text:line-break/>dim i as integer = 0<text:line-break/><text:line-break/>do while true<text:line-break/><text:tab/>dim xml as string = API.XML()<text:line-break/><text:tab/>dim x as new system.xml.xmldocument<text:line-break/><text:tab/>x.loadxml(xml)<text:line-break/><text:tab/>do while i &lt; 4<text:line-break/><text:tab/><text:tab/>dim node as string = nodes(i)<text:line-break/><text:tab/><text:tab/>dim caller as string = callers(i)<text:line-break/><text:tab/><text:tab/>dim name as string = (x.SelectSingleNode(node)).InnerText<text:line-break/><text:tab/><text:tab/>If name &lt;&gt; caller:<text:line-break/><text:tab/><text:tab/><text:tab/>Dim callerid As string = (i+1).ToString()<text:line-break/><text:tab/><text:tab/><text:tab/>Dim timeStamp As DateTime = DateTime.Now<text:line-break/><text:s text:c="4"/><text:tab/><text:tab/>Dim callertxt as string = "- New caller at ID" &amp; " " &amp; callerid &amp; " - "&amp; name<text:line-break/><text:s text:c="4"/><text:tab/><text:tab/>Dim writenew as string = timestamp &amp; " " &amp; callertxt<text:line-break/><text:tab/><text:tab/><text:tab/>System.IO.File.AppendAllText(FILE, writenew + Environment.NewLine)<text:line-break/><text:tab/><text:tab/><text:tab/>Console.writeline(writenew)<text:line-break/><text:tab/><text:tab/><text:tab/>callers(i) = name<text:line-break/><text:tab/><text:tab/>End If<text:line-break/><text:tab/>i = i+1<text:line-break/><text:tab/>loop<text:line-break/><text:tab/><text:line-break/>i = 0<text:line-break/>sleep(1000)<text:line-break/>loop</text:p>
      <text:h text:style-name="Heading_20_2" text:outline-level="2"><text:bookmark-start text:name="__RefHeading___laeuft_die_aufzeichnung_57"/><text:bookmark-start text:name="laeuft_die_aufzeichnung"/>läuft die Aufzeichnung?<text:bookmark-end text:name="__RefHeading___laeuft_die_aufzeichnung_57"/><text:bookmark-end text:name="laeuft_die_aufzeichnung"/></text:h>
      <text:p text:style-name="Text_20_body">Aufzeichnungsstatus via API abfragen und als Anzeige den Wert in einem Title Input schreiben. Als Titel ist ein Beispieltitel aus der GT Library gewählt. <text:span text:style-name="Strong_20_Emphasis">Title 0- The Classic Blue.gtzip</text:span><text:line-break/>
<draw:frame draw:style-name="media" draw:name="10" text:anchor-type="as-char" draw:z-index="10" svg:width="7.9375cm" style:rel-width="100%" svg:height="8.7915348101266cm" style:rel-height="scale"><draw:image xlink:href="Pictures/efab3d9632fff65b6fa22c5dee167496.png" xlink:type="simple" xlink:show="embed" xlink:actuate="onLoad"/></draw:frame><text:line-break/></text:p>
      <text:p text:style-name="Preformatted_20_Text">dim isrecording as string = ""<text:line-break/><text:line-break/>' do while true/loop prüft stetig, bis das script angehalten wird<text:line-break/>do while true<text:line-break/><text:line-break/><text:s text:c="3"/>dim xml as string = API.XML()<text:line-break/><text:s text:c="3"/>dim x as new system.xml.xmldocument<text:line-break/><text:s text:c="3"/>x.loadxml(xml)<text:line-break/><text:line-break/>'sind wir am aufzeichnen?<text:line-break/><text:s text:c="3"/>isrecording = (x.SelectSingleNode("/vmix/recording").InnerText)<text:line-break/><text:s text:c="2"/><text:line-break/>'eine Antwort in einen Titel schreiben und die Farbe entsprechend ändern<text:line-break/>if isrecording<text:s text:c="2"/>= true<text:line-break/><text:s text:c="2"/>API.Function("SetText",Input:="Title 0- The Classic Blue.gtzip",SelectedName:="Headline.Text",Value:="AUFZEICHNUNG LÄUFT")<text:line-break/><text:s text:c="2"/>API.Function("SetTextColour",Input:="Title 0- The Classic Blue.gtzip",SelectedName:="Headline.Text",Value:="red")<text:line-break/>else<text:line-break/><text:s text:c="2"/>API.Function("SetText",Input:="Title 0- The Classic Blue.gtzip",SelectedName:="Headline.Text",Value:="AUFZEICHNUNG STOP")<text:line-break/><text:s text:c="2"/>API.Function("SetTextColour",Input:="Title 0- The Classic Blue.gtzip",SelectedName:="Headline.Text",Value:="green")<text:line-break/>end if<text:line-break/><text:line-break/>sleep(500)<text:line-break/>loop</text:p>
      <text:h text:style-name="Heading_20_2" text:outline-level="2"><text:bookmark-start text:name="__RefHeading___zaehlt_2_zahlen_aus_2_textfeldern_zusammen_und_zeigt_das_ergebnis_in_einem_3._textfeld_an_58"/><text:bookmark-start text:name="zaehlt_2_zahlen_aus_2_textfeldern_zusammen_und_zeigt_das_ergebnis_in_einem_3._textfeld_an"/>zählt 2 Zahlen aus 2 Textfeldern zusammen und zeigt das Ergebnis in einem 3. Textfeld an<text:bookmark-end text:name="__RefHeading___zaehlt_2_zahlen_aus_2_textfeldern_zusammen_und_zeigt_das_ergebnis_in_einem_3._textfeld_an_58"/><text:bookmark-end text:name="zaehlt_2_zahlen_aus_2_textfeldern_zusammen_und_zeigt_das_ergebnis_in_einem_3._textfeld_an"/></text:h>
      <text:p text:style-name="Preformatted_20_Text">Dim one as integer = Convert.toInt32(Input.Find("Tally.gtzip").Text("One.Text"))<text:line-break/>Dim Two as integer = Convert.toInt32(Input.Find("Tally.gtzip").Text("Two.Text"))<text:line-break/><text:line-break/>API.Function("SetText",Input:="Tally.gtzip",SelectedName:="Total.Text",Value:=(One + Two).tostring)</text:p>
      <text:h text:style-name="Heading_20_2" text:outline-level="2"><text:bookmark-start text:name="__RefHeading___schreibt_einen_zeitstempel_in_eine_textdatei_59"/><text:bookmark-start text:name="schreibt_einen_zeitstempel_in_eine_textdatei"/>schreibt einen Zeitstempel in eine Textdatei<text:bookmark-end text:name="__RefHeading___schreibt_einen_zeitstempel_in_eine_textdatei_59"/><text:bookmark-end text:name="schreibt_einen_zeitstempel_in_eine_textdatei"/></text:h>
      <text:p text:style-name="Text_20_body">Während eine Aufnahme kann der Redaktor eine Taste drücken, welche das Script auslöst. Es wird ein Zeitstempel in ein Textfile geschrieben, dies erleichtert das Auffinden von gewünschten Stellen in der Aufzeichnung.<text:line-break/></text:p>
      <text:p text:style-name="Preformatted_20_Text">'Text file für die Zeitmarken<text:line-break/>dim FILENAME = "D:\out.txt"<text:line-break/><text:line-break/>'Get recording duration<text:line-break/>dim xml = API.XML()<text:line-break/>dim x as new system.xml.xmldocument<text:line-break/>x.loadxml(xml)<text:line-break/>dim Duration = integer.parse((x.SelectSingleNode("//recording/@duration").Value))<text:line-break/><text:line-break/>dim Second = math.floor(Duration mod 60)<text:line-break/>dim Minute = math.floor((Duration / 60) mod 60)<text:line-break/>dim Hour = math.floor((Duration / (60 * 60)) mod 60)<text:line-break/><text:line-break/>'Aufnahmezeit in die Datei schreiben<text:line-break/>System.IO.File.AppendAllText(filename, string.format("{0:00}:{1:00}:{2:00}"&amp;Environment.NewLine, Hour, Minute, Second))</text:p>
      <text:h text:style-name="Heading_20_2" text:outline-level="2"><text:bookmark-start text:name="__RefHeading___quadsplitt_rotlicht_60"/><text:bookmark-start text:name="quadsplitt_rotlicht"/>Quadsplitt Rotlicht<text:bookmark-end text:name="__RefHeading___quadsplitt_rotlicht_60"/><text:bookmark-end text:name="quadsplitt_rotlicht"/></text:h>
      <text:p text:style-name="Text_20_body">Es muss ein Multiviewer Quadsplitt vorhanden sein, mit einem Titel Overlay(Quadsplitt_Rotlicht.gtzip).<text:line-break/>
<text:a xlink:type="simple" xlink:href="https://www.tvcrew.ch/vmix/lib/exe/fetch.php?media=quadsplitt_rotlicht.gtzip" text:style-name="Internet_20_link" text:visited-style-name="Visited_20_Internet_20_Link">download quadsplitt_rotlicht.gtzip GT Template</text:a><text:line-break/></text:p>
      <text:p text:style-name="Text_20_body">Da sich in vMix farbige Rechtecke eines Titels nicht umfärben lassen, Text aber schon, verwende ich das ARIAL ASCII Zeichen U+2588, Voller Block.█<text:line-break/>
Das Text-Zeichen lässt sich in der Farbe einfach anpassen.<text:line-break/></text:p>
      <text:p text:style-name="Text_20_body"><draw:frame draw:style-name="media" draw:name="11" text:anchor-type="as-char" draw:z-index="11" svg:width="23.8125cm" style:rel-width="100%" svg:height="9.4802991787251cm" style:rel-height="scale"><draw:image xlink:href="Pictures/4f000fed28da19d359cd190900c398cc.png" xlink:type="simple" xlink:show="embed" xlink:actuate="onLoad"/></draw:frame><text:line-break/></text:p>
      <text:p text:style-name="Preformatted_20_Text">do while true<text:line-break/><text:line-break/>Dim doc As New XmlDocument()<text:s text:c="2"/><text:line-break/>doc.LoadXml(API.Xml)<text:s text:c="2"/><text:line-break/>Dim root As XmlNode = doc.DocumentElement<text:line-break/><text:line-break/>Dim node As XmlNode = root.SelectSingleNode("/vmix/active")<text:line-break/>Dim inputNumber as Integer = node.InnerXml<text:line-break/><text:line-break/>If inputNumber = 1 Then <text:line-break/>Input.Find("Quadsplitt_Rotlicht.gtzip").Text("TextOL.Text") = "Kamera 1 ONAIR" <text:line-break/>Input.Find("Quadsplitt_Rotlicht.gtzip").Text("TextOR.Text") = "Kamera 2" <text:line-break/>Input.Find("Quadsplitt_Rotlicht.gtzip").Text("TextUL.Text") = "Kamera 3" <text:line-break/>Input.Find("Quadsplitt_Rotlicht.gtzip").Text("TextUR.Text") = "PGM K1" <text:line-break/>API.Function("SetTextColour",Input:="Quadsplitt_Rotlicht.gtzip",SelectedName:="HG1.Text",Value:="red")<text:line-break/>API.Function("SetTextColour",Input:="Quadsplitt_Rotlicht.gtzip",SelectedName:="HG2.Text",Value:="black")<text:line-break/>API.Function("SetTextColour",Input:="Quadsplitt_Rotlicht.gtzip",SelectedName:="HG3.Text",Value:="black")<text:line-break/>'API.Function("SetTextColour",Input:="Quadsplitt_Rotlicht.gtzip",SelectedName:="HG4.Text",Value:="black")<text:line-break/>end if<text:line-break/><text:line-break/>If inputNumber = 2 Then <text:line-break/>Input.Find("Quadsplitt_Rotlicht.gtzip").Text("TextOL.Text") = "Kamera 1" <text:line-break/>Input.Find("Quadsplitt_Rotlicht.gtzip").Text("TextOR.Text") = "Kamera 2 ONAIR" <text:line-break/>Input.Find("Quadsplitt_Rotlicht.gtzip").Text("TextUL.Text") = "Kamera 3" <text:line-break/>Input.Find("Quadsplitt_Rotlicht.gtzip").Text("TextUR.Text") = "PGM K2" <text:line-break/>API.Function("SetTextColour",Input:="Quadsplitt_Rotlicht.gtzip",SelectedName:="HG1.Text",Value:="black")<text:line-break/>API.Function("SetTextColour",Input:="Quadsplitt_Rotlicht.gtzip",SelectedName:="HG2.Text",Value:="red")<text:line-break/>API.Function("SetTextColour",Input:="Quadsplitt_Rotlicht.gtzip",SelectedName:="HG3.Text",Value:="black")<text:line-break/>'API.Function("SetTextColour",Input:="Quadsplitt_Rotlicht.gtzip",SelectedName:="HG4.Text",Value:="black")<text:line-break/>end if<text:line-break/><text:line-break/>If inputNumber = 3 Then <text:line-break/>Input.Find("Quadsplitt_Rotlicht.gtzip").Text("TextOL.Text") = "Kamera 1" <text:line-break/>Input.Find("Quadsplitt_Rotlicht.gtzip").Text("TextOR.Text") = "Kamera 2" <text:line-break/>Input.Find("Quadsplitt_Rotlicht.gtzip").Text("TextUL.Text") = "Kamera 3 ONAIR" <text:line-break/>Input.Find("Quadsplitt_Rotlicht.gtzip").Text("TextUR.Text") = "PGM K3" <text:line-break/>API.Function("SetTextColour",Input:="Quadsplitt_Rotlicht.gtzip",SelectedName:="HG1.Text",Value:="black")<text:line-break/>API.Function("SetTextColour",Input:="Quadsplitt_Rotlicht.gtzip",SelectedName:="HG2.Text",Value:="black")<text:line-break/>API.Function("SetTextColour",Input:="Quadsplitt_Rotlicht.gtzip",SelectedName:="HG3.Text",Value:="red")<text:line-break/>'API.Function("SetTextColour",Input:="Quadsplitt_Rotlicht.gtzip",SelectedName:="HG4.Text",Value:="black")<text:line-break/>end if<text:line-break/><text:line-break/>sleep (200)<text:line-break/>loop</text:p>
      <text:h text:style-name="Heading_20_2" text:outline-level="2"><text:bookmark-start text:name="__RefHeading___string_formatieren_61"/><text:bookmark-start text:name="string_formatieren"/>String formatieren<text:bookmark-end text:name="__RefHeading___string_formatieren_61"/><text:bookmark-end text:name="string_formatieren"/></text:h>
      <text:p text:style-name="Text_20_body">vMix macht manchmal aus einer Zahl, welche von einer Datenquelle stammt, etwas „anderes“.<text:line-break/>
aus 100.00 wird 100<text:line-break/>
aus 100.10 wird 100.1<text:line-break/>
etc.<text:line-break/>
Falls aber immer die Anzeige 100.00 gewünscht ist, kann das via ein loopendes Script korrigiert werden. In diesem Beispiel ist es der Titel mytitle und das Feld Headline.Text.<text:line-break/></text:p>
      <text:p text:style-name="Preformatted_20_Text">do<text:line-break/>dim j as integer<text:line-break/>dim i As string = ""<text:line-break/>dim mystring as string = ""<text:line-break/><text:line-break/>i<text:s text:c="2"/>= Input.Find("mytitle").Text("Headline.Text") <text:line-break/>j = CInt(i)<text:line-break/><text:line-break/>myString = String.Format("{0:00}", j)<text:line-break/><text:line-break/>API.Function("SetText",Input:="mytitle",SelectedName:="Description.Text",Value:=myString )<text:line-break/>loop</text:p>
      <text:h text:style-name="Heading_20_2" text:outline-level="2"><text:bookmark-start text:name="__RefHeading___multiviewer_einschalten_und_belegen_62"/><text:bookmark-start text:name="multiviewer_einschalten_und_belegen"/>Multiviewer einschalten und belegen<text:bookmark-end text:name="__RefHeading___multiviewer_einschalten_und_belegen_62"/><text:bookmark-end text:name="multiviewer_einschalten_und_belegen"/></text:h>
      <text:p text:style-name="Text_20_body">Schaltet auf den ersten 4 Inputs den ersten Multiviewer Layer ein und belegt diese mit Inputs 11-14</text:p>
      <text:p text:style-name="Preformatted_20_Text">Function=SetMultiViewOverlay&amp;Input=1&amp;Value=1,11<text:line-break/>Function=MultiViewOverlayON&amp;Input=1&amp;Value=1<text:line-break/><text:line-break/>Function=SetMultiViewOverlay&amp;Input=2&amp;Value=1,12<text:line-break/>Function=MultiViewOverlayON&amp;Input=2&amp;Value=1<text:line-break/><text:line-break/>Function=SetMultiViewOverlay&amp;Input=3&amp;Value=1,13<text:line-break/>Function=MultiViewOverlayON&amp;Input=3&amp;Value=1<text:line-break/><text:line-break/>Function=SetMultiViewOverlay&amp;Input=4&amp;Value=1,14<text:line-break/>Function=MultiViewOverlayON&amp;Input=4&amp;Value=1</text:p>
      <text:p text:style-name="Text_20_body">oder</text:p>
      <text:p text:style-name="Preformatted_20_Text">API.Function("SetMultiViewOverlay",Input:="1",Value:="1,11")<text:line-break/>API.Function("MultiViewOverlayOFF",Input:="1",Value:="1")</text:p>
      <text:h text:style-name="Heading_20_2" text:outline-level="2"><text:bookmark-start text:name="__RefHeading___script_aus_script_starten_63"/><text:bookmark-start text:name="script_aus_script_starten"/>Script aus Script starten<text:bookmark-end text:name="__RefHeading___script_aus_script_starten_63"/><text:bookmark-end text:name="script_aus_script_starten"/></text:h>
      <text:p text:style-name="Text_20_body">ACHTUNG: das Aufrufen einen scriptes aus einem script braucht Zeit. Also immer nach einer komplexeren Aktion ein sleep(200) setzen.</text:p>
      <text:p text:style-name="Preformatted_20_Text">API.Function("ScriptStart", , "MeinScript")<text:line-break/>sleep(200)</text:p>
      <text:h text:style-name="Heading_20_2" text:outline-level="2"><text:bookmark-start text:name="__RefHeading___html_senden_script_welches_einen_befehl_ueber_das_netzwerk_an_einen_anderen_vmix_computer_schickt_64"/><text:bookmark-start text:name="html_senden_script_welches_einen_befehl_ueber_das_netzwerk_an_einen_anderen_vmix_computer_schickt"/>HTML senden, Script, welches einen Befehl über das Netzwerk an einen anderen vMix Computer schickt<text:bookmark-end text:name="__RefHeading___html_senden_script_welches_einen_befehl_ueber_das_netzwerk_an_einen_anderen_vmix_computer_schickt_64"/><text:bookmark-end text:name="html_senden_script_welches_einen_befehl_ueber_das_netzwerk_an_einen_anderen_vmix_computer_schickt"/></text:h>
      <text:p text:style-name="Text_20_body">Ich bin nicht sicher, ob diese Variante in vMix unter 27 läuft, falls nein hat es unten noch ein älteres Beispiel mit Webrequest, welches läuft.
Das Beispiel verwendet auch Webrequest, welches ein Grundbestandteil von VB Net ist, leider hat vMix das modernere HttpClient nicht implementiert. Ich verwende im Code aber Using/End Using. Dieses Verfahren löscht die verwendeten Elemente am Ende vollständig durch End Using.<text:line-break/>
Der Code schaltet Input2 auf Overlay1 am Computer mit der IP 192.168.10.102 ein/aus.(toggle)<text:line-break/></text:p>
      <text:p text:style-name="Preformatted_20_Text">' vMix kommando (url)<text:line-break/>Dim url As String = "http://192.168.10.102:8088/api/?Function=OverlayInput1&amp;Input=2"<text:line-break/><text:line-break/>' erstellt WebRequest<text:line-break/>Dim request As System.Net.WebRequest = System.Net.WebRequest.Create(url)<text:line-break/><text:line-break/>' sendet anfrage und erhält antwort<text:line-break/>Using response As System.Net.WebResponse = request.GetResponse()<text:line-break/><text:s text:c="3"/>' stream aus der antwort<text:line-break/><text:s text:c="4"/>Using stream As System.IO.Stream = response.GetResponseStream()<text:line-break/><text:s text:c="7"/>'streamReader verwenden, um antwortstream zu lesen und antwort in console schreiben<text:line-break/><text:s text:c="8"/>Using reader As New System.IO.StreamReader(stream)<text:line-break/><text:s text:c="11"/>Dim responseContent As String = reader.ReadToEnd()<text:line-break/><text:s text:c="11"/>Console.WriteLine(responseContent)<text:line-break/><text:s text:c="8"/>End Using<text:line-break/><text:s text:c="4"/>End Using<text:line-break/>End Using</text:p>
      <text:p text:style-name="Text_20_body">Das gleiche mit Fehlerbehandlung<text:line-break/></text:p>
      <text:p text:style-name="Preformatted_20_Text">' vMix kommando (url)<text:line-break/>Dim url As String = "http://192.168.10.102:8088/api/?Function=OverlayInput1&amp;Input=2"<text:line-break/><text:line-break/>Try<text:line-break/>' erstellt WebRequest<text:line-break/>Dim request As System.Net.WebRequest = System.Net.WebRequest.Create(url)<text:line-break/><text:line-break/>' sendet anfrage und erhält antwort<text:line-break/>Using response As System.Net.WebResponse = request.GetResponse()<text:line-break/><text:s text:c="3"/>' stream aus der antwort<text:line-break/><text:s text:c="4"/>Using stream As System.IO.Stream = response.GetResponseStream()<text:line-break/><text:s text:c="7"/>'streamReader verwenden, um antwortstream zu lesen und antwort in console schreiben<text:line-break/><text:s text:c="8"/>Using reader As New System.IO.StreamReader(stream)<text:line-break/><text:s text:c="11"/>Dim responseContent As String = reader.ReadToEnd()<text:line-break/><text:s text:c="11"/>Console.WriteLine(responseContent)<text:line-break/><text:s text:c="8"/>End Using<text:line-break/><text:s text:c="4"/>End Using<text:line-break/>End Using<text:line-break/><text:line-break/><text:s text:c="4"/>Catch ex As System.Net.WebException<text:line-break/><text:s text:c="8"/>' netzwerk fehler <text:line-break/><text:s text:c="8"/>Console.WriteLine("Netzwerkfehler: " &amp; ex.Message)<text:line-break/><text:s text:c="8"/>If ex.Response IsNot Nothing Then<text:line-break/><text:s text:c="12"/>' zusatzinfos von webresponse <text:line-break/><text:s text:c="12"/>Using exResponse As System.Net.HttpWebResponse = DirectCast(ex.Response, System.Net.HttpWebResponse)<text:line-break/><text:s text:c="16"/>Console.WriteLine("HTTP Status Code: " &amp; exResponse.StatusCode)<text:line-break/><text:s text:c="12"/>End Using<text:line-break/><text:s text:c="8"/>End If<text:line-break/><text:s text:c="4"/>Catch ex As System.IO.IOException<text:line-break/><text:s text:c="8"/>' fehler stream lesen<text:line-break/><text:s text:c="8"/>Console.WriteLine("IO-Fehler: " &amp; ex.Message)<text:line-break/><text:s text:c="4"/>Catch ex As Exception<text:line-break/><text:s text:c="8"/>' unbekannte fehler<text:line-break/><text:s text:c="8"/>Console.WriteLine("UnbkannterFehler: " &amp; ex.Message)<text:line-break/><text:s text:c="4"/>End Try</text:p>
      <text:p text:style-name="Text_20_body">Dieses ältere Beispiel schaltet Input2 auf Overlay1 am Computer mit der IP 192.168.10.102 ein/aus(toggle).<text:line-break/>
<text:span text:style-name="">Wichtig ist, die Verbindung zu schliessen, da vMix das selber nicht macht.</text:span><text:line-break/></text:p>
      <text:p text:style-name="Preformatted_20_Text">Dim client = WebRequest.Create("http://192.168.10.102:8088/api/?Function=OverlayInput1&amp;Input=2")<text:line-break/>Dim response = client.GetResponse()<text:line-break/>response.Close</text:p>
      <text:h text:style-name="Heading_20_2" text:outline-level="2"><text:bookmark-start text:name="__RefHeading___diashow_fertig_wechselt_zu_einem_anderen_input_wenn_alle_fotos_durch_sind_65"/><text:bookmark-start text:name="diashow_fertig_wechselt_zu_einem_anderen_input_wenn_alle_fotos_durch_sind"/>Diashow fertig, wechselt zu einem anderen Input, wenn alle Fotos durch sind<text:bookmark-end text:name="__RefHeading___diashow_fertig_wechselt_zu_einem_anderen_input_wenn_alle_fotos_durch_sind_65"/><text:bookmark-end text:name="diashow_fertig_wechselt_zu_einem_anderen_input_wenn_alle_fotos_durch_sind"/></text:h>
      <text:p text:style-name="Preformatted_20_Text">'Kopiere das alles in ein neues Skript, benenne das Skript und speiche es ab<text:line-break/>'ersetze 13 durch die Inputnummer der Fotoliste<text:line-break/>'ersetze 14 durch die Inputnummer auf die Du umschalten möchtest<text:line-break/>'triggere deinen Fotoinput um das Skript auszuführen (ontransitionin - scriptstart - Name des Skripts)<text:line-break/><text:line-break/><text:line-break/>dim PhotoCompleted as string = ""<text:line-break/>'eine kleine Verzögerung, um sicherzustellen, dass der Übergang beendet ist, kann ebenfalls im Trigger eingestellt werden.<text:line-break/>sleep(1000)<text:line-break/><text:line-break/>do while true<text:line-break/><text:s text:c="2"/>dim xml as string = API.XML()<text:line-break/><text:s text:c="2"/>dim x as new system.xml.xmldocument<text:line-break/><text:s text:c="2"/>x.loadxml(xml)<text:line-break/><text:line-break/><text:s text:c="2"/>PhotoCompleted = (x.SelectSingleNode("//input[13]/@state").InnerText)<text:line-break/><text:s text:c="2"/><text:line-break/><text:s text:c="2"/>if PhotoCompleted = "Completed"<text:line-break/><text:s text:c="5"/>API.Function("Fade",Input:="14",Duration:="500") 'oder jede andere Funktion, die man ausführen möchte, nachdem alle Fotos angezeigt wurden<text:line-break/><text:s text:c="5"/>exit do<text:line-break/><text:s text:c="2"/>end if<text:line-break/><text:line-break/><text:s text:c="2"/>sleep(100)<text:line-break/>loop</text:p>
      <text:h text:style-name="Heading_20_2" text:outline-level="2"><text:bookmark-start text:name="__RefHeading___externes_programm_aus_vmix_starten_66"/><text:bookmark-start text:name="externes_programm_aus_vmix_starten"/>Externes Programm aus vMix starten<text:bookmark-end text:name="__RefHeading___externes_programm_aus_vmix_starten_66"/><text:bookmark-end text:name="externes_programm_aus_vmix_starten"/></text:h>
      <text:p text:style-name="Text_20_body">Startet ein externes Programm aus vMix und führt das Script weiter aus, wenn die externe Applikation geschlossen wird.
Es kann z.B. ein komplexeres externes Programm ausgeführt werden, welches mit vMix Script nicht, oder nur schwer zu lösen wäre. </text:p>
      <text:p text:style-name="Preformatted_20_Text">Dim P As New Process<text:line-break/>P = Process.Start("notepad.exe")<text:line-break/>P.WaitForExit()</text:p>
      <text:p text:style-name="Text_20_body">Starten einer Anwendung (Beispiel Notepad mit angegebener vorhandener Datei)</text:p>
      <text:p text:style-name="Preformatted_20_Text">Dim ExtApp As New ProcessStartInfo<text:line-break/>ExtApp.FileName = "notepad.exe"<text:line-break/>ExtApp.Arguments = "d:/demo.txt"<text:line-break/>ExtApp.UseShellExecute = True<text:line-break/>ExtApp.WindowStyle = ProcessWindowStyle.Normal<text:line-break/>Dim proc As Process = Process.Start(ExtApp)</text:p>
      <text:h text:style-name="Heading_20_2" text:outline-level="2"><text:bookmark-start text:name="__RefHeading___sichert_alle_scripte_als_textfile_in_einen_vorbestimmten_ordner_67"/><text:bookmark-start text:name="sichert_alle_scripte_als_textfile_in_einen_vorbestimmten_ordner"/>Sichert alle Scripte als Textfile in einen vorbestimmten Ordner<text:bookmark-end text:name="__RefHeading___sichert_alle_scripte_als_textfile_in_einen_vorbestimmten_ordner_67"/><text:bookmark-end text:name="sichert_alle_scripte_als_textfile_in_einen_vorbestimmten_ordner"/></text:h>
      <text:p text:style-name="Text_20_body">Dieses vMix-Script sichert alle aktiven Scripts in vMix als einzelne Textfiles in einen vorbestimmten Ordner.<text:line-break/>
Damit kann von den benutzten scripts ein Backup gemacht werden. DIese Funktion ist in vMix nicht vorgesehen. Man kann nur alle Scripts und Shotcuts als Ganzes exportieren. Beim Import werden dann eventuell später dazugekommene Scripts gelöscht.<text:line-break/>
<text:span text:style-name=""><text:span text:style-name="">WICHTIG, nach einem Update muss der Pfadauf die neue Version angepasst werden!</text:span></text:span></text:p>
      <text:p text:style-name="Preformatted_20_Text">'Suche dein User Config im Appdata\local\studiocoast ordner<text:line-break/>' bei mir sieht das so aus: <text:line-break/>' C:\Users\Peter_PC\AppData\Local\StudioCoast_Pty_Ltd\vMix64.exe_Url_pnmwemdfj\24.0.0.63\user.config<text:line-break/>' WICHTIG, nach einem Update muss der Pfad auf die neue Version angepasst werden!<text:line-break/>'ab hier beginnt das script<text:line-break/>Dim vMixConfig as string = "C:\Users\Peter_PC\AppData\Local\StudioCoast_Pty_Ltd\vMix64.exe_Url_pnmwemdfj\24.0.0.63\user.config"<text:line-break/><text:line-break/>'Bestimme, wo die einzelnen Scripts gespeichert werden sollen<text:line-break/>Dim path as string = "D:\Myscripts\" <text:line-break/><text:line-break/>'falls der Pfad nicht exisitiert, wird er angelegt <text:line-break/>If(Not System.IO.Directory.Exists(path)) Then <text:line-break/> System.IO.Directory.CreateDirectory(path) <text:line-break/>End If <text:line-break/><text:line-break/>'xml initialisieren <text:line-break/>Dim document As XmlDocument = New XmlDocument() <text:line-break/>'lädt das config xml file<text:line-break/>document.Load(vMixconfig) <text:line-break/> <text:line-break/>'holt sich den inneren xml-String für die Skripte<text:line-break/>dim innerxml as string = (document.SelectSingleNode("//setting[@name='Scripts']").InnerText)<text:line-break/>'lädt die enthaltenen scripte<text:line-break/>Dim doc As New XmLDocument() <text:line-break/>doc.LoadXML(innerxml) <text:line-break/> <text:line-break/>Dim nodeList As XmlNodeList = (doc.SelectNodes("//Script")) <text:line-break/><text:line-break/>'speichert die scripte im vorgesehenen Ordner ab<text:line-break/>For Each node As XmlNode In nodeList <text:line-break/><text:s text:c="3"/>Dim thefile As System.IO.Streamwriter <text:line-break/><text:s text:c="3"/>'Console.WriteLine(node("Name").InnerText ) <text:line-break/><text:s text:c="3"/>thefile = My.Computer.FileSystem.OpenTextFileWriter(path + node("Name").InnerText + ".txt", False) <text:line-break/><text:s text:c="3"/>thefile.WriteLine(node("Code").InnerText) <text:line-break/><text:s text:c="3"/>thefile.Close() <text:line-break/>next </text:p>
      <text:h text:style-name="Heading_20_2" text:outline-level="2"><text:bookmark-start text:name="__RefHeading___crlf_carriage_return_aus_textstring_entfernen_68"/><text:bookmark-start text:name="crlf_carriage_return_aus_textstring_entfernen"/>crlf (carriage return) aus Textstring entfernen<text:bookmark-end text:name="__RefHeading___crlf_carriage_return_aus_textstring_entfernen_68"/><text:bookmark-end text:name="crlf_carriage_return_aus_textstring_entfernen"/></text:h>
      <text:p text:style-name="Preformatted_20_Text">string1= string1.Replace(Environment.NewLine,String.Empty)</text:p>
      <text:h text:style-name="Heading_20_2" text:outline-level="2"><text:bookmark-start text:name="__RefHeading___ist_ein_input_gestoppt_state_value_69"/><text:bookmark-start text:name="ist_ein_input_gestoppt_state_value"/>ist ein Input gestoppt? (state value)<text:bookmark-end text:name="__RefHeading___ist_ein_input_gestoppt_state_value_69"/><text:bookmark-end text:name="ist_ein_input_gestoppt_state_value"/></text:h>
      <text:p text:style-name="Text_20_body">'Is a input Running or on Pause retrieved from the API xml</text:p>
      <text:p text:style-name="Preformatted_20_Text">dim xml = API.XML()<text:line-break/>dim x as new system.xml.xmldocument<text:line-break/>x.loadxml(xml)<text:line-break/>dim StateOf = (x.SelectSingleNode("//input[@type='Replay']/@state").Value)<text:line-break/>'oder<text:line-break/>'dim StateOf = (x.SelectSingleNode("//input[@number='10']/@state").Value)<text:line-break/><text:line-break/>if StateOf = true<text:line-break/>' mach etwas<text:line-break/>else<text:line-break/>' mach etwas anderes<text:line-break/>end if</text:p>
      <text:h text:style-name="Heading_20_1" text:outline-level="1"><text:bookmark-start text:name="__RefHeading___dynamicvalue_70"/><text:bookmark-start text:name="dynamicvalue"/>Dynamicvalue<text:bookmark-end text:name="__RefHeading___dynamicvalue_70"/><text:bookmark-end text:name="dynamicvalue"/></text:h>
      <text:p text:style-name="Text_20_body">Ab Version 25 hat vMix eine „Art“ globalen Variablenspeicher. Dieser nennt sich Dynamicvalue. Es gibt 4 davon.
Mit der Funktion SetDynamicValue1 wird dieser Wert in die API Datenbank geschrieben (steht nicht direkt Global zur Verfügung)</text:p>
      <text:p text:style-name="Preformatted_20_Text">API.Function("SetDynamicValue1", Value:="Dieser Text wird in seiner ganzen Schönheit als Dynamic1 abgelegt")</text:p>
      <text:p text:style-name="Text_20_body">Auslesen wie folgt:</text:p>
      <text:p text:style-name="Preformatted_20_Text">'-----holt Dynamicvalue1 als verwertbaren String (VARIABLE) zum weiterverarbeiten<text:s text:c="2"/>--------<text:line-break/>'-----Dynamicvalue1 kann als globale Variable verwendet werden -----------------<text:line-break/>'-----es geht nur dieser Weg über die API, da die Variable nur im XML File abgelegt wird---<text:line-break/>dim VARIABLE as string<text:line-break/>dim Dynamic1Node As XmlNode<text:line-break/>dim VmixXML as new system.xml.xmldocument<text:line-break/>VmixXML.loadxml(API.XML)<text:line-break/>Dynamic1Node= VmixXML.selectSingleNode("/vmix/dynamic/value1")<text:line-break/>VARIABLE = Dynamic1Node.InnerText<text:line-break/>console.writeline(VARIABLE)</text:p>
      <text:p text:style-name="Text_20_body">Somit liesse sich ein Titel mit dieser Variable füllen, mit einem Script anhang des Wertes eine Aktion auslösen etc.<text:line-break/>
<text:line-break/></text:p>
      <text:p text:style-name="Preformatted_20_Text">API.Function("SetText", Input:=1, SelectedName:="Headline.Text", Value:= VARIABLE)</text:p>
      <text:p text:style-name="Text_20_body">Oder direkt mit einem Shortcut:<text:line-break/>
<draw:frame draw:style-name="media" draw:name="12" text:anchor-type="as-char" draw:z-index="12" svg:width="15.875cm" svg:height="17.454730831974cm"><draw:image xlink:href="Pictures/293b2996d842a453630677775299fa6b.jpg" xlink:type="simple" xlink:show="embed" xlink:actuate="onLoad"/></draw:frame></text:p>
      <text:h text:style-name="Heading_20_1" text:outline-level="1"><text:bookmark-start text:name="__RefHeading___dynamicinput_71"/><text:bookmark-start text:name="dynamicinput"/>DynamicInput<text:bookmark-end text:name="__RefHeading___dynamicinput_71"/><text:bookmark-end text:name="dynamicinput"/></text:h>
      <text:p text:style-name="Text_20_body">Gleichermassen wie Dynamicvalue funktioniert auch DynamicInput. Es gibt auch 4 davon.
Mit der Funktion SetDynamicInput1 wird dieser Wert in die API Datenbank geschrieben (steht nicht direkt Global zur Verfügung)</text:p>
      <text:p text:style-name="Preformatted_20_Text">API.Function("SetDynamicInput1", Value:="My input")</text:p>
      <text:p text:style-name="Text_20_body">oder</text:p>
      <text:p text:style-name="Preformatted_20_Text">API.Function("SetDynamicInput1", Value:=1)</text:p>
      <text:p text:style-name="Text_20_body">Danach kann in der Dropdownliste der Wert Dynamic1 als Quelle angelegt werden.<text:line-break/>
<draw:frame draw:style-name="media" draw:name="13" text:anchor-type="as-char" draw:z-index="13" svg:width="15.875cm" svg:height="16.976008064516cm"><draw:image xlink:href="Pictures/846233125a2fa6a3118d61b833b92db0.jpg" xlink:type="simple" xlink:show="embed" xlink:actuate="onLoad"/></draw:frame><text:line-break/></text:p>
      <text:p text:style-name="Text_20_body">Es gibt ein kurzes VIdeo von vMix dazu, welches dieses gut erklärt. <text:a xlink:type="simple" xlink:href="https://www.youtube.com/watch?v=NsCjl-bE0Gw" text:style-name="Internet_20_link" text:visited-style-name="Visited_20_Internet_20_Link">vMix Video Dynamic Shortcuts</text:a><text:line-break/></text:p>
      <text:h text:style-name="Heading_20_1" text:outline-level="1"><text:bookmark-start text:name="__RefHeading___string_funktionen_72"/><text:bookmark-start text:name="string_funktionen"/>String Funktionen<text:bookmark-end text:name="__RefHeading___string_funktionen_72"/><text:bookmark-end text:name="string_funktionen"/></text:h>
      <text:h text:style-name="Heading_20_2" text:outline-level="2"><text:bookmark-start text:name="__RefHeading___holt_alle_zeichen_vor_einem_bestimmten_character_in_einem_string_73"/><text:bookmark-start text:name="holt_alle_zeichen_vor_einem_bestimmten_character_in_einem_string"/>Holt alle Zeichen vor einem bestimmten Character in einem string<text:bookmark-end text:name="__RefHeading___holt_alle_zeichen_vor_einem_bestimmten_character_in_einem_string_73"/><text:bookmark-end text:name="holt_alle_zeichen_vor_einem_bestimmten_character_in_einem_string"/></text:h>
      <text:p text:style-name="Text_20_body">Holt allen Text aus einem String bis zum Zeichen &lt;.</text:p>
      <text:p text:style-name="Preformatted_20_Text">Dim leftPart As String = string1.Split("&lt;")(0))</text:p>
      <text:p text:style-name="Text_20_body">oder</text:p>
      <text:p text:style-name="Preformatted_20_Text">Dim leftPart As String<text:line-break/>Dim index As Integer = string1.IndexOf("&lt;")<text:line-break/>If index &lt;&gt; -1 Then<text:line-break/><text:s text:c="4"/>leftPart = string1.Substring(0, index)<text:line-break/>Else<text:line-break/><text:s text:c="4"/>leftPart = string1<text:line-break/>End If</text:p>
      <text:p text:style-name="Text_20_body">oder</text:p>
      <text:p text:style-name="Preformatted_20_Text">Dim leftPart As String<text:line-break/>Dim index As Integer = string1.IndexOf("&lt;")<text:line-break/>If index &lt;&gt; -1 Then<text:line-break/><text:s text:c="4"/>leftPart = string1.Remove(index)<text:line-break/>Else<text:line-break/><text:s text:c="4"/>leftPart = string1<text:line-break/>End If</text:p>
      <text:h text:style-name="Heading_20_2" text:outline-level="2"><text:bookmark-start text:name="__RefHeading___ermittelt_die_ersten_3_zeichen_eines_strings_74"/><text:bookmark-start text:name="ermittelt_die_ersten_3_zeichen_eines_strings"/>Ermittelt die ersten 3 Zeichen eines Strings<text:bookmark-end text:name="__RefHeading___ermittelt_die_ersten_3_zeichen_eines_strings_74"/><text:bookmark-end text:name="ermittelt_die_ersten_3_zeichen_eines_strings"/></text:h>
      <text:p text:style-name="Preformatted_20_Text">Dim originalstring As String<text:line-break/>originalstring = "Peter Paul und Marry haben 455 Franken"<text:line-break/><text:line-break/>Dim first3 As String<text:line-break/>first3 = originalstring.Substring(0, 3)<text:line-break/>' die Variable first3 enthält string "Pet"</text:p>
      <text:h text:style-name="Heading_20_2" text:outline-level="2"><text:bookmark-start text:name="__RefHeading___ermittelt_die_letzten_6_zeichen_eines_strings_75"/><text:bookmark-start text:name="ermittelt_die_letzten_6_zeichen_eines_strings"/>Ermittelt die letzten 6 Zeichen eines Strings<text:bookmark-end text:name="__RefHeading___ermittelt_die_letzten_6_zeichen_eines_strings_75"/><text:bookmark-end text:name="ermittelt_die_letzten_6_zeichen_eines_strings"/></text:h>
      <text:p text:style-name="Preformatted_20_Text">Dim originalstring As String<text:line-break/>originalstring = "Peter Paul und Marry haben 455 Franken"<text:line-break/><text:line-break/>Dim last6 As String<text:line-break/>last6 = originalstring.Substring(originalstring.Length - 6)<text:line-break/>' die Variable last6 enthält<text:s text:c="2"/>"Franke"</text:p>
      <text:h text:style-name="Heading_20_2" text:outline-level="2"><text:bookmark-start text:name="__RefHeading___ermittelt_die_laenge_eines_strings_76"/><text:bookmark-start text:name="ermittelt_die_laenge_eines_strings"/>Ermittelt die Länge eines Strings<text:bookmark-end text:name="__RefHeading___ermittelt_die_laenge_eines_strings_76"/><text:bookmark-end text:name="ermittelt_die_laenge_eines_strings"/></text:h>
      <text:p text:style-name="Preformatted_20_Text">Dim originalstring As String<text:line-break/>originalstring = "Peter Paul und Marry haben 455 Franken"<text:line-break/><text:line-break/>Dim length As Integer<text:line-break/>length = originalstring.Length<text:line-break/>' die Variable length enthält<text:s text:c="2"/>32 (Integer)</text:p>
      <text:h text:style-name="Heading_20_2" text:outline-level="2"><text:bookmark-start text:name="__RefHeading___ersetze_marry_mit_lisa_77"/><text:bookmark-start text:name="ersetze_marry_mit_lisa"/>Ersetze Marry mit Lisa<text:bookmark-end text:name="__RefHeading___ersetze_marry_mit_lisa_77"/><text:bookmark-end text:name="ersetze_marry_mit_lisa"/></text:h>
      <text:p text:style-name="Preformatted_20_Text">Dim originalstring As String<text:line-break/>originalstring = "Peter Paul und Marry haben 455 Franken"<text:line-break/><text:line-break/>Dim replaced1 As String<text:line-break/>replaced1 = originalstring.Replace("Marry", "Lisa")<text:line-break/>' die Variable replaced1 enthält "Peter Paul und Lisa haben 455 Franken"</text:p>
      <text:h text:style-name="Heading_20_2" text:outline-level="2"><text:bookmark-start text:name="__RefHeading___ersetze_peter_und_marry_mit_john_und_lisa_78"/><text:bookmark-start text:name="ersetze_peter_und_marry_mit_john_und_lisa"/>Ersetze Peter und Marry mit John und Lisa<text:bookmark-end text:name="__RefHeading___ersetze_peter_und_marry_mit_john_und_lisa_78"/><text:bookmark-end text:name="ersetze_peter_und_marry_mit_john_und_lisa"/></text:h>
      <text:p text:style-name="Preformatted_20_Text">Dim originalstring As String<text:line-break/>originalstring = "Peter Paul und Marry haben 455 Franken"<text:line-break/><text:line-break/>Dim replaced2 As String<text:line-break/>replaced2 = originalstring.Replace("Peter", "John").Replace("Marry", "Lisa")<text:line-break/>' die Variable replaced2 enthält "John Paul und Lisa haben 455 Franken"</text:p>
      <text:h text:style-name="Heading_20_2" text:outline-level="2"><text:bookmark-start text:name="__RefHeading___alle_zeichen_links_vom_komma_79"/><text:bookmark-start text:name="alle_zeichen_links_vom_komma"/>Alle Zeichen links vom Komma<text:bookmark-end text:name="__RefHeading___alle_zeichen_links_vom_komma_79"/><text:bookmark-end text:name="alle_zeichen_links_vom_komma"/></text:h>
      <text:p text:style-name="Preformatted_20_Text">Dim originalstring As String<text:line-break/>originalstring = "Peter, Paul und Marry haben: 455 Franken"<text:line-break/><text:line-break/>Dim leftOfComma As String<text:line-break/>leftOfComma = originalstring.Substring(0, originalstring.IndexOf(","))<text:line-break/>' die Variable leftOfComma enthält "Peter""</text:p>
      <text:h text:style-name="Heading_20_2" text:outline-level="2"><text:bookmark-start text:name="__RefHeading___alle_zeichen_rechts_vom_doppelpunkt_80"/><text:bookmark-start text:name="alle_zeichen_rechts_vom_doppelpunkt"/>Alle Zeichen rechts vom Doppelpunkt<text:bookmark-end text:name="__RefHeading___alle_zeichen_rechts_vom_doppelpunkt_80"/><text:bookmark-end text:name="alle_zeichen_rechts_vom_doppelpunkt"/></text:h>
      <text:p text:style-name="Preformatted_20_Text">Dim originalstring As String<text:line-break/>originalstring = "Peter, Paul und Marry haben: 455 Franken"<text:line-break/><text:line-break/>Dim rightOfColon As String<text:line-break/>rightOfColon = originalstring.Substring(originalstring.IndexOf(":") + 1)<text:line-break/>' die Variable rightOfColon enthält" 455 Franken"</text:p>
      <text:h text:style-name="Heading_20_2" text:outline-level="2"><text:bookmark-start text:name="__RefHeading___alle_zeichen_links_und_rechts_vom_komma_81"/><text:bookmark-start text:name="alle_zeichen_links_und_rechts_vom_komma"/>Alle Zeichen links und rechts vom Komma<text:bookmark-end text:name="__RefHeading___alle_zeichen_links_und_rechts_vom_komma_81"/><text:bookmark-end text:name="alle_zeichen_links_und_rechts_vom_komma"/></text:h>
      <text:p text:style-name="Preformatted_20_Text">Dim originalstring As String<text:line-break/>originalstring = "Peter, Paul und Marry haben: 455 Franken"<text:line-break/><text:line-break/>Dim leftOfComma As String<text:line-break/>Dim rightOfComma As String<text:line-break/><text:line-break/>leftOfComma = originalstring.Substring(0, originalstring.IndexOf(","))<text:line-break/>rightOfComma = originalstring.Substring(originalstring.IndexOf(",") + 1).Trim()<text:line-break/><text:line-break/>' die Variable leftOfComma enthält "Peter"<text:line-break/>' die Variable rightOfColon enthält "Paul und Marry haben: 455 Franken"<text:s text:c="4"/></text:p>
      <text:h text:style-name="Heading_20_2" text:outline-level="2"><text:bookmark-start text:name="__RefHeading___separiere_alle_namen_in_einzelne_variablen_82"/><text:bookmark-start text:name="separiere_alle_namen_in_einzelne_variablen"/>separiere alle Namen in einzelne variablen<text:bookmark-end text:name="__RefHeading___separiere_alle_namen_in_einzelne_variablen_82"/><text:bookmark-end text:name="separiere_alle_namen_in_einzelne_variablen"/></text:h>
      <text:p text:style-name="Text_20_body">Dieser Codeabschnitt nimmt den ursprünglichen String originalstring und teilt ihn in ein Array von Substrings auf, indem er das Komma als Trennzeichen verwendet. Da der zweite Teil des ursprünglichen Strings die Namen enthält, greift der Code auf das zweite Element des Arrays zu, indem er (1) verwendet. Danach wird der zweite Teilstring, der die Namen enthält, mit dem Wort „und“ als Trennzeichen in ein weiteres Array von Substrings aufgeteilt. Das Ergebnis ist ein String-Array names, das die einzelnen Namen enthält.<text:line-break/></text:p>
      <text:p text:style-name="Text_20_body">In diesem Beispiel wird der ursprüngliche String „Peter, Paul und Marry haben: 455 Franken“ in drei Namen („Peter“, „Paul“ und „Marry“) aufgeteilt und in das names-Array gespeichert.<text:line-break/></text:p>
      <text:p text:style-name="Preformatted_20_Text">Dim originalstring As String<text:line-break/>originalstring = "Peter, Paul und Marry haben: 455 Franken"<text:line-break/><text:line-break/>Dim names As String() = originalstring.Split(",")(1).Split("und")<text:line-break/>Dim name1 As String = names(0).Trim()<text:line-break/>Dim name2 As String = names(1).Trim()<text:line-break/>Dim name3 As String = names(2).Trim()<text:line-break/><text:line-break/>' die Variable name1 enthält<text:s text:c="2"/>"Peter"<text:line-break/>' die Variable name2 enthält<text:s text:c="2"/>"Paul"<text:line-break/>' die Variable name3 enthält "Marry"</text:p>
      <text:h text:style-name="Heading_20_2" text:outline-level="2"><text:bookmark-start text:name="__RefHeading___teilt_alle_einzelnen_woerter_inklusive_satzzeichen_in_ein_array_und_sucht_dann_in_welchem_array_paul_steht_83"/><text:bookmark-start text:name="teilt_alle_einzelnen_woerter_inklusive_satzzeichen_in_ein_array_und_sucht_dann_in_welchem_array_paul_steht"/>Teilt alle einzelnen Wörter, inklusive Satzzeichen, in ein Array und sucht dann in welchem Array Paul steht<text:bookmark-end text:name="__RefHeading___teilt_alle_einzelnen_woerter_inklusive_satzzeichen_in_ein_array_und_sucht_dann_in_welchem_array_paul_steht_83"/><text:bookmark-end text:name="teilt_alle_einzelnen_woerter_inklusive_satzzeichen_in_ein_array_und_sucht_dann_in_welchem_array_paul_steht"/></text:h>
      <text:p text:style-name="Text_20_body">In diesem Beispiel wird der ursprüngliche String „Peter, Paul und Marry haben: 455 Franken“ in ein Array von Wörtern aufgeteilt, indem er Leerzeichen, Kommas und Doppelpunkte als Trennzeichen verwendet. Das Ergebnis ist ein String-Array words, das alle Wörter im ursprünglichen String enthält. Dann wird nach dem Wort „Paul“ im words-Array gesucht, indem die Methode Array.IndexOf() verwendet wird. Wenn das Wort gefunden wird, wird die Position des Wortes im Array angezeigt. Andernfalls wird angezeigt, dass das Wort nicht gefunden wurde.<text:line-break/></text:p>
      <text:p text:style-name="Preformatted_20_Text">Dim originalstring As String<text:line-break/>originalstring = "Peter, Paul und Marry haben: 455 Franken"<text:line-break/><text:line-break/>' Zerlegen der Zeichenkette in ein Array von Wörtern<text:line-break/>' trennzeichen kann man ergänzen/ändern "-"c, "."c,<text:s text:c="3"/>etc.<text:line-break/>Dim words As String() = originalstring.Split(New Char() {" "c, ","c, ":"c}, StringSplitOptions.RemoveEmptyEntries)<text:line-break/><text:line-break/>' Suche das Wort "Paul"<text:line-break/>Dim paulIndex As Integer = Array.IndexOf(words, "Paul")<text:line-break/>If paulIndex &lt;&gt; -1 Then<text:line-break/><text:s text:c="3"/>Dim foundWord As String = words(paulIndex)<text:line-break/><text:s text:c="3"/>MsgBox("Paul gefunden im Index " &amp; paulIndex &amp; ", das gefundene Wort ist " &amp; foundWord)<text:line-break/>Else<text:line-break/><text:s text:c="3"/>MsgBox("Paul nicht gefunden")<text:line-break/>End If</text:p>
      <text:h text:style-name="Heading_20_2" text:outline-level="2"><text:bookmark-start text:name="__RefHeading___ersetze_einen_bestimmten_textteil_durch_einen_anderen_84"/><text:bookmark-start text:name="ersetze_einen_bestimmten_textteil_durch_einen_anderen"/>Ersetze einen bestimmten Textteil durch einen anderen<text:bookmark-end text:name="__RefHeading___ersetze_einen_bestimmten_textteil_durch_einen_anderen_84"/><text:bookmark-end text:name="ersetze_einen_bestimmten_textteil_durch_einen_anderen"/></text:h>
      <text:p text:style-name="Preformatted_20_Text">Dim originalstring As String<text:line-break/>originalstring = "0xff0000"<text:line-break/><text:line-break/>' Ersetze "0x" mit ""<text:line-break/>Dim newString As String = originalstring.Replace("0x", "")<text:line-break/>' die Variable newString enthält<text:s text:c="2"/>"ff0000"</text:p>
      <text:h text:style-name="Heading_20_2" text:outline-level="2"><text:bookmark-start text:name="__RefHeading___loesche_alle_leerzeichen_am_anfang_und_am_ende_einer_zeichenkette_85"/><text:bookmark-start text:name="loesche_alle_leerzeichen_am_anfang_und_am_ende_einer_zeichenkette"/>Lösche alle Leerzeichen am Anfang und am Ende einer Zeichenkette<text:bookmark-end text:name="__RefHeading___loesche_alle_leerzeichen_am_anfang_und_am_ende_einer_zeichenkette_85"/><text:bookmark-end text:name="loesche_alle_leerzeichen_am_anfang_und_am_ende_einer_zeichenkette"/></text:h>
      <text:p text:style-name="Preformatted_20_Text">Dim originalstring As String<text:line-break/>originalstring = " Peter, Paul und Marry haben: 455 Franken<text:s text:c="2"/>"<text:line-break/><text:line-break/>Dim newString As String = originalstring.Trim()<text:line-break/>' die Variable newString enthält<text:s text:c="2"/>"Peter, Paul und Marry haben: 455 Franken"</text:p>
      <text:h text:style-name="Heading_20_2" text:outline-level="2"><text:bookmark-start text:name="__RefHeading___ersetzt_anfuehrungszeichen_in_einem_string_86"/><text:bookmark-start text:name="ersetzt_anfuehrungszeichen_in_einem_string"/>ersetzt Anführungszeichen in einem String<text:bookmark-end text:name="__RefHeading___ersetzt_anfuehrungszeichen_in_einem_string_86"/><text:bookmark-end text:name="ersetzt_anfuehrungszeichen_in_einem_string"/></text:h>
      <text:p text:style-name="Text_20_body">der zu bearbeitende String ist in einem Textfeld(Headline.Text) eines Titels (Title.gtzip), Gross-/Kleinschreibung immer beachten. Es wird ein Anführungszeichen („) durch ein einfaches Anführungszeichen (') ersetzt.</text:p>
      <text:p text:style-name="Preformatted_20_Text">Dim string1 as String = (Input.Find("Title.gtzip").Text("Headline.Text"))<text:line-break/><text:line-break/>Dim string2 As String = string1.Replace( """", "'")</text:p>
      <text:h text:style-name="Heading_20_2" text:outline-level="2"><text:bookmark-start text:name="__RefHeading___holt_den_linken_teil_eines_stings_vor_einem_bestimmten_zeichen_87"/><text:bookmark-start text:name="holt_den_linken_teil_eines_stings_vor_einem_bestimmten_zeichen"/>Holt den linken Teil eines Stings, vor einem bestimmten Zeichen<text:bookmark-end text:name="__RefHeading___holt_den_linken_teil_eines_stings_vor_einem_bestimmten_zeichen_87"/><text:bookmark-end text:name="holt_den_linken_teil_eines_stings_vor_einem_bestimmten_zeichen"/></text:h>
      <text:p text:style-name="Text_20_body">Originalstring:<text:line-break/>
Currently in Lexington, VA: 25 °F and Mostly Cloudy
&lt;img src=\“<text:a xlink:type="simple" xlink:href="https://vortex.accuweather.com/phoenix2/images/common/icons/38_31x31.gif" text:style-name="Internet_20_link" text:visited-style-name="Visited_20_Internet_20_Link">https://vortex.accuweather.com/phoenix2/images/common/icons/38_31x31.gif</text:a>„&gt;</text:p>
      <text:p text:style-name="Text_20_body">Zeigt alles vor dem Zeichen “&lt;„</text:p>
      <text:p text:style-name="Preformatted_20_Text">Dim leftPart As String = string1.Split("&lt;")(0)</text:p>
      <text:p text:style-name="Text_20_body">Currently in Lexington, VA: 25 °F and Mostly Cloudy</text:p>
      <text:h text:style-name="Heading_20_1" text:outline-level="1"><text:bookmark-start text:name="__RefHeading___file_funktionen_88"/><text:bookmark-start text:name="file_funktionen"/>File Funktionen<text:bookmark-end text:name="__RefHeading___file_funktionen_88"/><text:bookmark-end text:name="file_funktionen"/></text:h>
      <text:h text:style-name="Heading_20_2" text:outline-level="2"><text:bookmark-start text:name="__RefHeading___directory_erstellen_falls_nicht_vorhanden_89"/><text:bookmark-start text:name="directory_erstellen_falls_nicht_vorhanden"/>Directory erstellen, falls nicht vorhanden<text:bookmark-end text:name="__RefHeading___directory_erstellen_falls_nicht_vorhanden_89"/><text:bookmark-end text:name="directory_erstellen_falls_nicht_vorhanden"/></text:h>
      <text:p text:style-name="Preformatted_20_Text">dim Directory as string ="C:\Testdir"<text:s text:c="2"/><text:line-break/>If (Not System.IO.Directory.Exists(Directory)) Then<text:line-break/><text:s text:c="3"/>System.IO.Directory.CreateDirectory(Directory)<text:line-break/>End If</text:p>
      <text:h text:style-name="Heading_20_2" text:outline-level="2"><text:bookmark-start text:name="__RefHeading___file_erstellen_falls_nicht_vorhanden_90"/><text:bookmark-start text:name="file_erstellen_falls_nicht_vorhanden"/>File erstellen, falls nicht vorhanden<text:bookmark-end text:name="__RefHeading___file_erstellen_falls_nicht_vorhanden_90"/><text:bookmark-end text:name="file_erstellen_falls_nicht_vorhanden"/></text:h>
      <text:p text:style-name="Preformatted_20_Text">dim Filenameas string ="C:\Testdir\Datenbank.xml"<text:line-break/>If (Not System.IO.File.Exists(Filename)) Then<text:line-break/><text:s text:c="3"/>My.Computer.FileSystem.WriteAllText(Filename, " ", True)<text:line-break/>End If</text:p>
      <text:h text:style-name="Heading_20_2" text:outline-level="2"><text:bookmark-start text:name="__RefHeading___files_in_einem_folder_loeschen_91"/><text:bookmark-start text:name="files_in_einem_folder_loeschen"/>Files in einem Folder löschen<text:bookmark-end text:name="__RefHeading___files_in_einem_folder_loeschen_91"/><text:bookmark-end text:name="files_in_einem_folder_loeschen"/></text:h>
      <text:p text:style-name="Preformatted_20_Text">delete files in folder<text:line-break/>Dim path As String = "C:\Testdir"<text:line-break/><text:line-break/>'löscht alle Files im Directory path<text:line-break/>If Directory.Exists(path) Then<text:line-break/><text:line-break/><text:s text:c="3"/>For Each filepath As String In Directory.GetFiles(path)<text:line-break/><text:s text:c="7"/>File.Delete(filepath)<text:line-break/><text:s text:c="3"/>Next<text:line-break/><text:s text:c="3"/><text:line-break/><text:s text:c="3"/>'löscht alle Subfolder im Directory path<text:line-break/><text:s text:c="3"/>For Each d as string in Directory.GetDirectories(path)<text:line-break/><text:s text:c="7"/>Directory.Delete(d, true)<text:line-break/><text:s text:c="3"/>Next<text:line-break/><text:s text:c="3"/><text:line-break/>End If<text:line-break/>sleep(1000)</text:p>
      <text:h text:style-name="Heading_20_2" text:outline-level="2"><text:bookmark-start text:name="__RefHeading___pruefen_ob_file_vorhanden_und_dann_ein_ereignis_ausloesen_92"/><text:bookmark-start text:name="pruefen_ob_file_vorhanden_und_dann_ein_ereignis_ausloesen"/>prüfen ob file vorhanden und dann ein Ereignis auslösen<text:bookmark-end text:name="__RefHeading___pruefen_ob_file_vorhanden_und_dann_ein_ereignis_ausloesen_92"/><text:bookmark-end text:name="pruefen_ob_file_vorhanden_und_dann_ein_ereignis_ausloesen"/></text:h>
      <text:p text:style-name="Preformatted_20_Text">dim FILELOCATION As string = "D:/"<text:line-break/>dim IMAGENAME As string = ""<text:line-break/>dim FILENAME As string = ""<text:line-break/><text:line-break/>IMAGENAME<text:s text:c="2"/>= "flagge.png"<text:line-break/><text:line-break/>FILENAME = FILELOCATION &amp; IMAGENAME<text:line-break/><text:line-break/>If System.IO.File.Exists(FILENAME) Then<text:line-break/><text:s text:c="3"/>'falls das file existiert, mach etwas<text:line-break/>else<text:line-break/><text:s text:c="3"/>'falls das file nicht existiert, mach etwas anderes<text:line-break/>end if</text:p>
      <text:h text:style-name="Heading_20_2" text:outline-level="2"><text:bookmark-start text:name="__RefHeading___alle_files_aus_einem_ordner_in_einen_anderen_kopieren_93"/><text:bookmark-start text:name="alle_files_aus_einem_ordner_in_einen_anderen_kopieren"/>alle Files aus einem Ordner in einen anderen kopieren<text:bookmark-end text:name="__RefHeading___alle_files_aus_einem_ordner_in_einen_anderen_kopieren_93"/><text:bookmark-end text:name="alle_files_aus_einem_ordner_in_einen_anderen_kopieren"/></text:h>
      <text:p text:style-name="Text_20_body">In diesem Beispiel werden die Files von dem Ordner E:\Irgendwo in einen Ordner RECORD auf dem Desktop kopiert.</text:p>
      <text:p text:style-name="Preformatted_20_Text">Dim path As String = My.Computer.FileSystem.SpecialDirectories.Desktop + "\RECORD"<text:line-break/><text:s text:c="4"/>If Directory.Exists(path) = False Then<text:line-break/><text:s text:c="8"/>Try<text:line-break/><text:s text:c="12"/>Directory.CreateDirectory(path)<text:line-break/><text:s text:c="8"/>Catch ex As Exception<text:line-break/><text:s text:c="12"/>'Fehlerbehandlung<text:line-break/><text:s text:c="8"/>End Try<text:line-break/><text:s text:c="4"/>End If<text:line-break/>My.Computer.FileSystem.CopyDirectory("E:\Irgendwo", path, True)<text:line-break/>sleep(1000)</text:p>
      <text:h text:style-name="Heading_20_2" text:outline-level="2"><text:bookmark-start text:name="__RefHeading___alle_files_und_subfolder_in_einem_verzeichnis_loeschen_94"/><text:bookmark-start text:name="alle_files_und_subfolder_in_einem_verzeichnis_loeschen"/>alle Files und Subfolder in einem Verzeichnis löschen<text:bookmark-end text:name="__RefHeading___alle_files_und_subfolder_in_einem_verzeichnis_loeschen_94"/><text:bookmark-end text:name="alle_files_und_subfolder_in_einem_verzeichnis_loeschen"/></text:h>
      <text:p text:style-name="Preformatted_20_Text">Dim path As String = "E:\TestDir"<text:line-break/><text:line-break/>'löscht alle Files im Directory path<text:line-break/>If Directory.Exists(path) Then<text:line-break/><text:s text:c="3"/>For Each filepath As String In Directory.GetFiles(path)<text:line-break/><text:s text:c="7"/>File.Delete(filepath)<text:line-break/><text:s text:c="3"/>Next<text:line-break/>'löscht alle Subfolder im Directory path<text:line-break/><text:s text:c="3"/>For Each d as string in Directory.GetDirectories(path)<text:line-break/><text:s text:c="7"/>Directory.Delete(d, true)<text:line-break/><text:s text:c="3"/>Next<text:line-break/>End If<text:line-break/>sleep(1000)</text:p>
      <text:h text:style-name="Heading_20_2" text:outline-level="2"><text:bookmark-start text:name="__RefHeading___kopiert_10_videos_aus_einem_verzeichnis_in_ein_anderes_95"/><text:bookmark-start text:name="kopiert_10_videos_aus_einem_verzeichnis_in_ein_anderes"/>kopiert 10 Videos aus einem Verzeichnis in ein anderes<text:bookmark-end text:name="__RefHeading___kopiert_10_videos_aus_einem_verzeichnis_in_ein_anderes_95"/><text:bookmark-end text:name="kopiert_10_videos_aus_einem_verzeichnis_in_ein_anderes"/></text:h>
      <text:p text:style-name="Text_20_body">Hat man Werbung in verschiedenen Sprachen, kann man die Videos einer Sprache ins Playlist Verzeichnis kopieren, ohne an der Playlist etwas zu ändern.<text:line-break/></text:p>
      <text:p text:style-name="Preformatted_20_Text">' Französisch<text:line-break/><text:line-break/>Dim Sprache as String = "f"<text:line-break/><text:line-break/>'Verzeichnis in dem die französischen Werbevideos abgelegt sind<text:line-break/>'ein französisches Video in diesem Verzeichnis muss dann heissen: E:\media\Videos_f\Video1.mp4<text:line-break/><text:line-break/>Dim V1 As String = "E:\media\Videos_" + Sprache + "\Video1.mp4"<text:line-break/>Dim V2 As String = "E:\media\Videos_" + Sprache + "\Video2.mp4"<text:line-break/>Dim V3 As String = "E:\media\Videos_" + Sprache + "\Video3.mp4"<text:line-break/>Dim V4 As String = "E:\media\Videos_" + Sprache + "\Video4.mp4"<text:line-break/>Dim V5 As String = "E:\media\Videos_" + Sprache + "\Video5.mp4"<text:line-break/>Dim V6 As String = "E:\media\Videos_" + Sprache + "\Video6.mp4"<text:line-break/>Dim V7 As String = "E:\media\Videos_" + Sprache + "\Video7.mp4"<text:line-break/>Dim V8 As String = "E:\media\Videos_" + Sprache + "\Video8.mp4"<text:line-break/>Dim V9 As String = "E:\media\Videos_" + Sprache + "\Video9.mp4"<text:line-break/>Dim V10 As String = "E:\media\Videos_" + Sprache + "\Video10.mp4"<text:line-break/><text:line-break/>'Verzeichnis, aus dem vMix die Playlist erstellt<text:line-break/>Dim V1P As String = "E:\media\Videos\Video1.mp4"<text:line-break/>Dim V2P As String = "E:\media\Videos\Video2.mp4"<text:line-break/>Dim V3P As String = "E:\media\Videos\Video3.mp4"<text:line-break/>Dim V4P As String = "E:\media\Videos\Video4.mp4"<text:line-break/>Dim V5P As String = "E:\media\Videos\Video5.mp4"<text:line-break/>Dim V6P As String = "E:\media\Videos\Video6.mp4"<text:line-break/>Dim V7P As String = "E:\media\Videos\Video7.mp4"<text:line-break/>Dim V8P As String = "E:\media\Videos\Video8.mp4"<text:line-break/>Dim V9P As String = "E:\media\Videos\Video9.mp4"<text:line-break/>Dim V10P As String = "E:\media\Videos\Video10.mp4"<text:line-break/><text:line-break/><text:line-break/>Try<text:line-break/><text:s text:c="3"/>File.Copy (V1, V1P, True)<text:line-break/><text:s text:c="3"/>File.Copy (V2, V2P, True)<text:line-break/><text:s text:c="3"/>File.Copy (V3, V3P, True)<text:line-break/><text:s text:c="3"/>File.Copy (V4, V4P, True)<text:line-break/><text:s text:c="3"/>File.Copy (V5, V5P, True)<text:line-break/><text:s text:c="3"/>File.Copy (V6, V6P, True)<text:line-break/><text:s text:c="3"/>File.Copy (V7, V7P, True)<text:line-break/><text:s text:c="3"/>File.Copy (V8, V8P, True)<text:line-break/><text:s text:c="3"/>File.Copy (V9, V9P, True)<text:line-break/><text:s text:c="3"/>File.Copy (V10, V10P, True)<text:line-break/>Catch iox As IOException<text:line-break/><text:s text:c="3"/>Console.WriteLine(iox.Message)<text:line-break/>End Try</text:p>
      <text:h text:style-name="Heading_20_1" text:outline-level="1"><text:bookmark-start text:name="__RefHeading___zeit_funktionen_96"/><text:bookmark-start text:name="zeit_funktionen"/>Zeit Funktionen<text:bookmark-end text:name="__RefHeading___zeit_funktionen_96"/><text:bookmark-end text:name="zeit_funktionen"/></text:h>
      <text:h text:style-name="Heading_20_2" text:outline-level="2"><text:bookmark-start text:name="__RefHeading___zu_den_letzten_10_sekunden_des_aktiven_videos_springen_beim_proben_nuetzlich_97"/><text:bookmark-start text:name="zu_den_letzten_10_sekunden_des_aktiven_videos_springen_beim_proben_nuetzlich"/>zu den letzten 10 Sekunden des aktiven Videos springen (beim Proben nützlich)<text:bookmark-end text:name="__RefHeading___zu_den_letzten_10_sekunden_des_aktiven_videos_springen_beim_proben_nuetzlich_97"/><text:bookmark-end text:name="zu_den_letzten_10_sekunden_des_aktiven_videos_springen_beim_proben_nuetzlich"/></text:h>
      <text:p text:style-name="Text_20_body">Für eine andere Zeit den Wert 9999 anpassen.<text:line-break/></text:p>
      <text:p text:style-name="Preformatted_20_Text">dim duration as string = ""<text:line-break/>dim activeinput as string = ""<text:line-break/><text:line-break/><text:s text:c="3"/>dim xml as string = API.XML()<text:line-break/><text:s text:c="3"/>dim x as new system.xml.xmldocument<text:line-break/><text:s text:c="3"/>x.loadxml(xml)<text:line-break/><text:line-break/>activeinput = (x.SelectSingleNode("//active").InnerText)<text:line-break/>duration = (x.SelectSingleNode("//input[@number='"&amp; activeinput &amp;"']/@duration").Value)<text:line-break/><text:line-break/>API.Function("SetPosition",Input:=activeinput ,Value:=(duration-9999) )<text:line-break/><text:line-break/>sleep(500)</text:p>
      <text:h text:style-name="Heading_20_2" text:outline-level="2"><text:bookmark-start text:name="__RefHeading___wechsle_page_in_titel_gt-title_alle_5_sekunden_98"/><text:bookmark-start text:name="wechsle_page_in_titel_gt-title_alle_5_sekunden"/>Wechsle Page in Titel (GT-Title) alle 5 Sekunden<text:bookmark-end text:name="__RefHeading___wechsle_page_in_titel_gt-title_alle_5_sekunden_98"/><text:bookmark-end text:name="wechsle_page_in_titel_gt-title_alle_5_sekunden"/></text:h>
      <text:p text:style-name="Text_20_body">Der Code ist für einen Titel, welcher 6 pages hat, welche nach 5 Sekunden automatisch gewechselt werden.</text:p>
      <text:p text:style-name="Preformatted_20_Text">dim x as integer<text:line-break/>Dim Index as integer =0<text:line-break/>Do while Index &lt;=100<text:line-break/>for x = 1 to 6<text:line-break/>sleep(5000)<text:line-break/>api.Function("SelectIndex",Input:="Test.gtxml",Value:=x)<text:line-break/>next x<text:line-break/>index +=1<text:line-break/>loop</text:p>
      <text:h text:style-name="Heading_20_2" text:outline-level="2"><text:bookmark-start text:name="__RefHeading___einen_titel_zu_einer_bestimmten_tageszeit_zusetzen_99"/><text:bookmark-start text:name="einen_titel_zu_einer_bestimmten_tageszeit_zusetzen"/>Einen Titel zu einer bestimmten Tageszeit zusetzen<text:bookmark-end text:name="__RefHeading___einen_titel_zu_einer_bestimmten_tageszeit_zusetzen_99"/><text:bookmark-end text:name="einen_titel_zu_einer_bestimmten_tageszeit_zusetzen"/></text:h>
      <text:p text:style-name="Preformatted_20_Text">'löst eine Funktion zu einem bestimmten Tageszeitpunkt aus (16:00)<text:line-break/>'in diesem Beistpiel wird der Eingang 1 ("1") auf den Overlay1 gelegt<text:line-break/><text:line-break/>'hier die Zeit vorgeben<text:line-break/>dim triggertime as string = "16:00"<text:line-break/><text:line-break/>Do While True<text:line-break/><text:s text:c="5"/>If triggertime = DateTime.Now.ToString("HH:mm") Then<text:s text:c="6"/>'bei 12H Anzeige (AP/PM) hh:mm verwenden<text:line-break/><text:s text:c="10"/>' Hier kommt die Funktion, welch zu einem bestimmten Zeitpunkt ausgelöst werden soll<text:line-break/><text:s text:c="11"/>API.Function("OverlayInput1In",Input:="1")<text:s text:c="2"/>'"ersetze "1" mit der von dir gewünschten Input Nummer<text:line-break/><text:s text:c="11"/>Exit do<text:line-break/><text:s text:c="5"/>End If<text:line-break/><text:s text:c="5"/>sleep(1000)<text:line-break/>Loop</text:p>
      <text:h text:style-name="Heading_20_2" text:outline-level="2"><text:bookmark-start text:name="__RefHeading___streaming_zu_einem_bestimmten_zeitpunkt_starten_100"/><text:bookmark-start text:name="streaming_zu_einem_bestimmten_zeitpunkt_starten"/>Streaming zu einem bestimmten Zeitpunkt starten<text:bookmark-end text:name="__RefHeading___streaming_zu_einem_bestimmten_zeitpunkt_starten_100"/><text:bookmark-end text:name="streaming_zu_einem_bestimmten_zeitpunkt_starten"/></text:h>
      <text:p text:style-name="Preformatted_20_Text">'löst eine Funktion zu einem bestimmten Tageszeitpunkt aus (16:00)<text:line-break/>'in diesem Beistpiel wird Streaming 1 gestartet<text:line-break/>'Stream1:<text:s text:c="4"/>Value:="0"<text:line-break/>'Stream2:<text:s text:c="4"/>Value:="1"<text:line-break/>'Stream3:<text:s text:c="4"/>Value:="2"<text:line-break/><text:line-break/>'hier die Zeit vorgeben<text:line-break/>dim triggertime as string = "16:00"<text:line-break/><text:line-break/>Do While True<text:line-break/><text:s text:c="5"/>If triggertime = DateTime.Now.ToString("HH:mm") Then<text:line-break/><text:s text:c="10"/>' Hier kommt die Funktion, welch zu einem bestimmten Zeitpunkt ausgelöst werden soll, Start Streaming 1<text:line-break/><text:s text:c="11"/>API.Function("StartStreaming",Value:="0") <text:line-break/><text:s text:c="11"/>Exit do<text:line-break/><text:s text:c="5"/>End If<text:line-break/><text:s text:c="5"/>sleep(1000)<text:line-break/>Loop</text:p>
      <text:h text:style-name="Heading_20_2" text:outline-level="2"><text:bookmark-start text:name="__RefHeading___vmix_befehle_in_einer_bestimmten_zeitabfolge_vorgegebener_zeiten_101"/><text:bookmark-start text:name="vmix_befehle_in_einer_bestimmten_zeitabfolge_vorgegebener_zeiten"/>vMix Befehle in einer bestimmten Zeitabfolge vorgegebener Zeiten<text:bookmark-end text:name="__RefHeading___vmix_befehle_in_einer_bestimmten_zeitabfolge_vorgegebener_zeiten_101"/><text:bookmark-end text:name="vmix_befehle_in_einer_bestimmten_zeitabfolge_vorgegebener_zeiten"/></text:h>
      <text:p text:style-name="Text_20_body">This script keeps a list of times; when such a time is reached, a vMix command is executed.
In this example, Input1 is displayed on Overlay 1.</text:p>
      <text:p text:style-name="Preformatted_20_Text">' in the following code line, you put your needed times in the 24h format, with quotes, separated by a comma<text:line-break/>' you can put as many times in, as you need<text:line-break/>' this could be different, when your windows is set to 12h format, tha am/pm thing???<text:line-break/>Dim zeiten As String() = {"09:53", "09:54", "09:55", "09:56", "09:57", "09:58"} <text:line-break/><text:line-break/>'this is to check, if a new day has come. if this is true, the already executed times will be cleared<text:line-break/>Dim lastExecutionDate As Date = Date.Today<text:line-break/><text:line-break/>' this array holds the already executed times<text:line-break/>Dim executed As Boolean() = New Boolean(zeiten.Length - 1) {} <text:line-break/><text:line-break/>'loop starts here<text:line-break/>While True<text:line-break/><text:s text:c="4"/>Dim currentTime As DateTime = DateTime.Now<text:line-break/><text:line-break/><text:s text:c="4"/>'check, if a new day has come, if this is true, the already executed times will be cleared<text:line-break/><text:s text:c="4"/>If lastExecutionDate &lt;&gt; Date.Today Then<text:line-break/><text:s text:c="8"/>executed = New Boolean(zeiten.Length - 1) {}<text:line-break/><text:s text:c="8"/>lastExecutionDate = Date.Today<text:line-break/><text:s text:c="4"/>End If<text:line-break/><text:line-break/><text:s text:c="4"/>'check if the actual time is in your array, and, if not already executed, execute the vMix comand or commands<text:line-break/><text:s text:c="4"/>Dim currentFormattedTime As String = currentTime.ToString("HH:mm")<text:line-break/><text:s text:c="4"/>For i As Integer = 0 To zeiten.Length - 1<text:line-break/><text:s text:c="8"/>If zeiten(i) = currentFormattedTime AndAlso Not executed(i) Then<text:line-break/><text:s text:c="12"/>' here the vMix command will be executed, when a new time is true, you could add more commands here<text:line-break/><text:s text:c="12"/>' this example puts overlay 1 online, with Input1, please change this to your needs<text:line-break/><text:s text:c="12"/>API.Function("OverlayInput1In", Input:="1")<text:line-break/><text:s text:c="12"/>executed(i) = True ' mark the time as executed<text:line-break/><text:s text:c="12"/>Exit For<text:line-break/><text:s text:c="8"/>End If<text:line-break/><text:s text:c="4"/>Next<text:line-break/><text:s text:c="4"/>Sleep(200)<text:line-break/>End While</text:p>
      <text:h text:style-name="Heading_20_1" text:outline-level="1"><text:bookmark-start text:name="__RefHeading___gt_titler_funktionen_102"/><text:bookmark-start text:name="gt_titler_funktionen"/>GT Titler Funktionen<text:bookmark-end text:name="__RefHeading___gt_titler_funktionen_102"/><text:bookmark-end text:name="gt_titler_funktionen"/></text:h>
      <text:h text:style-name="Heading_20_2" text:outline-level="2"><text:bookmark-start text:name="__RefHeading___growing_bars_aufbauender_balken_103"/><text:bookmark-start text:name="growing_bars_aufbauender_balken"/>growing bars (aufbauender Balken)<text:bookmark-end text:name="__RefHeading___growing_bars_aufbauender_balken_103"/><text:bookmark-end text:name="growing_bars_aufbauender_balken"/></text:h>
      <text:p text:style-name="Text_20_body"><draw:frame draw:style-name="media" draw:name="14" text:anchor-type="as-char" draw:z-index="14" svg:width="10.583333333333cm" svg:height="5.9494972577697cm"><draw:image xlink:href="Pictures/d76015e5196c574cdce09f12e0c4087e.png" xlink:type="simple" xlink:show="embed" xlink:actuate="onLoad"/></draw:frame><text:line-break/>
Die gtzip-Vorlage hat EINEN Balken, bestehend aus 579 einzelnen Textfeldern (harte Arbeit <draw:frame draw:style-name="media" draw:name="15" text:anchor-type="as-char" draw:z-index="15" svg:width="" svg:rel-width="100%" svg:height="0cm"><draw:image xlink:href="Pictures/69dab98a8c029c51873abd678832ebd7.svg" xlink:type="simple" xlink:show="embed" xlink:actuate="onLoad"/></draw:frame>, jeweils 3 Pixel breit, jeweils mit dem Zeichen „full block“ von Arial █<text:line-break/></text:p>
      <text:p text:style-name="Text_20_body">Lade den GT-Titel growingbars1.gtzip in vMix.<text:a xlink:type="simple" xlink:href="https://www.tvcrew.ch/vmix/lib/exe/fetch.php?media=growingbar1.gtzip" text:style-name="Internet_20_link" text:visited-style-name="Visited_20_Internet_20_Link">download growingbar1.gtzip </text:a><text:line-break/>
Passe die Größe und Position des ersten Balkens mit den Positionsschiebern dieses Inputs an.<text:line-break/>
Erstelle 3 virtuelle Kopien von diesem Balken.<text:line-break/>
Verschiebe diese zusätzlichen Balken mit den Positions-Schiebereglern an die richtige Position in jedem Input.<text:line-break/></text:p>
      <text:p text:style-name="Text_20_body">(WICHTIG) Benenne die 3 Kopien um in:<text:line-break/>
growingbars2.gtzip<text:line-break/>
growingbars3.gtzip<text:line-break/>
growingbars4.gtzip<text:line-break/></text:p>
      <text:p text:style-name="Text_20_body">Lade einen transparenten Color-Input.
Füge die 4 growingbar-Titel in den Multiviewer ein.<text:line-break/>
Dieser Eingang ist dann dein fertiges Overlay-Signal.<text:line-break/></text:p>
      <text:p text:style-name="Text_20_body">Damit sich die Balken bewegen, werden 2 Skripte benötigt.<text:line-break/>
eines, um die Balken zu löschen<text:line-break/>
eines, um die Balken wachsen zu lassen<text:line-break/></text:p>
      <text:p text:style-name="Text_20_body">Die Skripte werden mit dem Preset geladen.<text:line-break/>Zum Testen lege bitte die files auf den Desktop.<text:line-break/>
-Projekt growingbars.vmix<text:line-break/>
-GT Titel growingbar1.gtzip<text:line-break/></text:p>
      <text:p text:style-name="Text_20_body">Im Skript growingbars können alle notwendigen Variablen geändert werden.<text:line-break/>
(Farbe, Transparenz des Balkens, Geschwindigkeit, Prozentsätze)<text:line-break/>
Das Skript ist für eine Summe von 100% ausgelegt.<text:line-break/></text:p>
      <text:p text:style-name="Text_20_body">Die Balkenbreite wird automatisch angepasst, d.h. der Teilnehmer mit der höchsten Prozentzahl erhält die volle Balkenbreite.<text:line-break/></text:p>
      <text:p text:style-name="Text_20_body">Tastenkürzel im Projekt:<text:line-break/>
C löscht die Balken<text:line-break/>
G startet den Balken<text:line-break/></text:p>
      <text:p text:style-name="Text_20_body"><text:a xlink:type="simple" xlink:href="https://drive.google.com/drive/folders/1VXy_69Nb606uss6nrtxZNzjdnO-fh8Nn?usp=sharing" text:style-name="Internet_20_link" text:visited-style-name="Visited_20_Internet_20_Link">Alle benötigten Dateien (Projekt, Titel) sind hier</text:a><text:line-break/></text:p>
      <text:p text:style-name="Preformatted_20_Text">' this script is made for 4 bars, please extend it for more bars<text:line-break/>dim i as integer<text:s text:c="16"/>'variable for the loop<text:line-break/>dim barcolor as string<text:s text:c="10"/>'variable for the color of the bar<text:line-break/>dim fieldname as string<text:s text:c="9"/>'variable for the Fieldname of the Textfield in the gtzip template<text:line-break/>dim barwidth as integer = 579<text:s text:c="3"/>'579 textfields, each 3 pixels wide<text:line-break/>dim barspeed as integer = 0<text:s text:c="5"/>'higher values = slower bar grow, 0 = fastest possible<text:line-break/>dim barpause as integer = 450<text:s text:c="4"/>'waits xx miliseconfs, before painting the next bar<text:line-break/><text:line-break/>'change here the values from your competition (sum of the 4 maximal 100%)<text:line-break/>'dont change the part "dim Percentage_Candidate1 as integer =", only the digits at the end of the line!<text:line-break/>dim Percentage_Candidate1 as integer = 31<text:line-break/>dim Percentage_Candidate2 as integer = 25<text:line-break/>dim Percentage_Candidate3 as integer = 19<text:line-break/>dim Percentage_Candidate4 as integer = 25<text:line-break/><text:line-break/>'this sets the color of the bars<text:line-break/>'you can use all colors from here: https://www.w3schools.com/colors/colors_names.asp<text:line-break/>'color example "#FFD700" is GOLD<text:line-break/>'normal color<text:s text:c="7"/>= # + 6 HEX codes "#FFD700"<text:line-break/>'transparent color<text:s text:c="2"/>= # + 8 HEX codes, the first two characters are for tranparence, "#CCFFD700" CC = 70% transparent<text:line-break/><text:line-break/>barcolor = "#CCFFD700"<text:line-break/><text:line-break/>'______________________nothing to change from here ____________________________<text:line-break/><text:line-break/>'this section calculates the maximal barwidth (500) to the winner percentage<text:line-break/>dim Bar_width_1 as integer<text:line-break/>dim Bar_width_2 as integer<text:line-break/>dim Bar_width_3 as integer<text:line-break/>dim Bar_width_4 as integer<text:line-break/>dim maximalvalue as integer = Percentage_Candidate4 <text:line-break/>if Percentage_Candidate3 &gt; Percentage_Candidate4 then<text:s text:c="2"/>maximalvalue = Percentage_Candidate3 <text:line-break/>if Percentage_Candidate2 &gt; Percentage_Candidate3 then<text:s text:c="2"/>maximalvalue = Percentage_Candidate2<text:line-break/>if Percentage_Candidate1 &gt; Percentage_Candidate2 then<text:s text:c="2"/>maximalvalue = Percentage_Candidate1<text:line-break/>Bar_width_1 = barwidth /maximalvalue*Percentage_Candidate1<text:line-break/>Bar_width_2 = barwidth /maximalvalue*Percentage_Candidate2<text:line-break/>Bar_width_3 = barwidth /maximalvalue*Percentage_Candidate3<text:line-break/>Bar_width_4 = barwidth /maximalvalue*Percentage_Candidate4<text:line-break/><text:line-break/>'this paints the bars, one after the other<text:line-break/>for i = 1 to Bar_width_1<text:line-break/>fieldname = "T"+cstr(i) + ".Text"<text:line-break/>API.Function("SetTextColour",Input:="growingbar1.gtzip",SelectedName:= fieldname<text:s text:c="2"/>,Value:=barcolor)<text:line-break/>SLEEP (barspeed)<text:line-break/>next <text:line-break/>SLEEP (barpause)<text:line-break/><text:line-break/>for i = 1 to Bar_width_2<text:line-break/>fieldname = "T"+cstr(i) + ".Text"<text:line-break/>API.Function("SetTextColour",Input:="growingbar2.gtzip",SelectedName:= fieldname<text:s text:c="2"/>,Value:=barcolor)<text:line-break/>SLEEP (barspeed)<text:line-break/>next <text:line-break/>SLEEP (barpause)<text:line-break/><text:line-break/>for i = 1 to Bar_width_3<text:line-break/>fieldname = "T"+cstr(i) + ".Text"<text:line-break/>API.Function("SetTextColour",Input:="growingbar3.gtzip",SelectedName:= fieldname<text:s text:c="2"/>,Value:=barcolor)<text:line-break/>SLEEP (barspeed)<text:line-break/>next <text:line-break/>SLEEP (barpause)<text:line-break/><text:line-break/>for i = 1 to Bar_width_4<text:line-break/>fieldname = "T"+cstr(i) + ".Text"<text:line-break/>API.Function("SetTextColour",Input:="growingbar4.gtzip",SelectedName:= fieldname<text:s text:c="2"/>,Value:=barcolor)<text:line-break/>SLEEP (barspeed)<text:line-break/>next <text:line-break/>SLEEP (barpause)</text:p>
      <text:h text:style-name="Heading_20_2" text:outline-level="2"><text:bookmark-start text:name="__RefHeading___zufallszahl_104"/><text:bookmark-start text:name="zufallszahl"/>Zufallszahl<text:bookmark-end text:name="__RefHeading___zufallszahl_104"/><text:bookmark-end text:name="zufallszahl"/></text:h>
      <text:p text:style-name="Text_20_body">Zufallszahl per Script generieren.
Titelbeispiel: <text:a xlink:type="simple" xlink:href="https://www.tvcrew.ch/vmix/lib/exe/fetch.php?media=wuerfel.gtzip" text:style-name="Internet_20_link" text:visited-style-name="Visited_20_Internet_20_Link">wuerfel.gtzip</text:a></text:p>
      <text:p text:style-name="Preformatted_20_Text">Static Generator As System.Random = New System.Random()<text:line-break/>dim i as integer<text:line-break/>dim fieldname as string = "Zahl.Text"<text:line-break/>dim zahlrnd as integer<text:line-break/><text:line-break/>for i = 1 to 20<text:line-break/>zahlrnd = Generator.Next(1, 6)<text:line-break/>API.Function("SetText",Input:="wuerfel.gtzip",SelectedName:= "Zahl.Text",Value:=zahlrnd )<text:line-break/>sleep(100)<text:line-break/>next</text:p>
      <text:h text:style-name="Heading_20_2" text:outline-level="2"><text:bookmark-start text:name="__RefHeading___zufallsfarben_105"/><text:bookmark-start text:name="zufallsfarben"/>Zufallsfarben<text:bookmark-end text:name="__RefHeading___zufallsfarben_105"/><text:bookmark-end text:name="zufallsfarben"/></text:h>
      <text:p text:style-name="Text_20_body">Zufallsfarben in einem Titel, per Script generieren.
Titelbeispiel: <text:a xlink:type="simple" xlink:href="https://www.tvcrew.ch/vmix/lib/exe/fetch.php?media=textfarbe.gtzip" text:style-name="Internet_20_link" text:visited-style-name="Visited_20_Internet_20_Link">textfarbe.gtzip</text:a></text:p>
      <text:p text:style-name="Preformatted_20_Text">Static Generator As System.Random = New System.Random()<text:line-break/>dim i as integer<text:line-break/>dim fieldname as string ="Text.Text"<text:line-break/>dim color as string<text:line-break/>dim colorrnd as integer<text:line-break/><text:line-break/>for i = 1 to 20<text:line-break/>colorrnd = Generator.Next(1, 11)<text:line-break/>'you can use colornames from https://www.w3schools.com/colors/colors_names.asp<text:line-break/>if colorrnd = 1 then color = "aqua"<text:line-break/>if colorrnd = 2 then color = "blue"<text:line-break/>if colorrnd = 3 then color = "Chartreuse"<text:line-break/>if colorrnd = 4 then color = "Crimson"<text:line-break/>if colorrnd = 5 then color = "GreenYellow"<text:line-break/>if colorrnd = 6 then color = "orange"<text:line-break/>if colorrnd = 7 then color = "LawnGreen"<text:line-break/>if colorrnd = 8 then color = "red"<text:line-break/>if colorrnd = 9 then color = "yellow"<text:line-break/>if colorrnd = 10 then color = "white"<text:line-break/>API.Function("SetTextColour",Input:="textfarbe.gtzip",SelectedName:= fieldname ,Value:=color)<text:line-break/>sleep(100) 'damit man es sieht<text:line-break/>next</text:p>
      <text:h text:style-name="Heading_20_2" text:outline-level="2"><text:bookmark-start text:name="__RefHeading___blinkender_text_106"/><text:bookmark-start text:name="blinkender_text"/>blinkender Text<text:bookmark-end text:name="__RefHeading___blinkender_text_106"/><text:bookmark-end text:name="blinkender_text"/></text:h>
      <text:p text:style-name="Text_20_body">SetTextVisible kann ein Textfeld ein-oder ausschalten <text:span text:style-name="Strong_20_Emphasis">(toggle)</text:span><text:line-break/>
SetTextVisibleON kann ein Textfeld einschalten<text:line-break/>
SetTextVisibleOFF kann ein Textfeld ausschalten<text:line-break/></text:p>
      <text:p text:style-name="Text_20_body">das selbe kann mit einem Bild (Image) gemacht werden:<text:line-break/>
API.Function(„SetImageVisible“,Input:=„visibledemo.gtzip“,SelectedName:=„Image1.Source“)<text:line-break/>
SetImageVisible kann ein Bild ein-oder ausschalten <text:span text:style-name="Strong_20_Emphasis">(toggle)</text:span><text:line-break/>
SetImageVisibleON kann ein Bild einschalten<text:line-break/>
SetImageVisibleOFF kann ein Bild ausschalten<text:line-break/></text:p>
      <text:p text:style-name="Text_20_body">Auch im GT-Titler erzeugte Shapes wie Rectangles können mittels des Alpha Kanals der Farbe ein- und ausgeschaltet werden.<text:line-break/>
MUSTER: rgba(red, green, blue, <text:span text:style-name="Strong_20_Emphasis">alpha</text:span>)<text:line-break/></text:p>
      <text:p text:style-name="Text_20_body">Beispieltitel hier: <text:a xlink:type="simple" xlink:href="https://www.tvcrew.ch/vmix/lib/exe/fetch.php?media=visibledemo.gtzip" text:style-name="Internet_20_link" text:visited-style-name="Visited_20_Internet_20_Link">visibledemo.gtzip</text:a></text:p>
      <text:p text:style-name="Preformatted_20_Text">dim visible as boolean = false<text:line-break/>do while true<text:line-break/><text:line-break/>if visible = false<text:line-break/><text:s text:c="2"/>API.Function("SetTextVisibleON",Input:="visibledemo.gtzip",SelectedName:="TextBlock1.Text")<text:line-break/><text:s text:c="2"/>API.Function("SetImageVisibleON",Input:="visibledemo.gtzip",SelectedName:="Image1.Source")<text:line-break/><text:s text:c="2"/>API.Function("SetColor",Input:="visibledemo.gtzip",SelectedName:= "Rectangle1.Fill.Color",Value:="#FF0000FF")<text:line-break/><text:s text:c="2"/>visible = true<text:line-break/>else<text:line-break/><text:s text:c="2"/>API.Function("SetTextVisibleOFF",Input:="visibledemo.gtzip",SelectedName:="TextBlock1.Text")<text:line-break/><text:s text:c="2"/>API.Function("SetImageVisibleOFF",Input:="visibledemo.gtzip",SelectedName:="Image1.Source")<text:line-break/><text:s text:c="2"/>API.Function("SetColor",Input:="visibledemo.gtzip",SelectedName:= "Rectangle1.Fill.Color",Value:="#FF000000")<text:line-break/><text:s text:c="2"/>visible = false<text:line-break/>end if<text:line-break/><text:line-break/>sleep(500)<text:line-break/><text:line-break/>loop</text:p>
      <text:h text:style-name="Heading_20_2" text:outline-level="2"><text:bookmark-start text:name="__RefHeading___text_ein_aus_aufgrund_eines_bestimmten_wertes_resultats_etc_107"/><text:bookmark-start text:name="text_ein_aus_aufgrund_eines_bestimmten_wertes_resultats_etc"/>Text ein/aus aufgrund eines bestimmten Wertes, Resultats etc.<text:bookmark-end text:name="__RefHeading___text_ein_aus_aufgrund_eines_bestimmten_wertes_resultats_etc_107"/><text:bookmark-end text:name="text_ein_aus_aufgrund_eines_bestimmten_wertes_resultats_etc"/></text:h>
      <text:p text:style-name="Text_20_body">Macht Text oder Bilder unsichtbar, wenn in einem Titel ein Textfeld einen bestimmten Wert hat.<text:line-break/>
Dieses Beispiel verwendent den gleichen Titel wie im obigen Beispiel, visibledemo.gtzip und schaltet Text und Bild im visibledemo.gtzip ein und aus, aufgrund eines Wertes vom Titel „Title 0- The Classic Blue.gtzip“, im Feld „Headline.Text“.<text:line-break/></text:p>
      <text:p text:style-name="Preformatted_20_Text">dim a as string<text:line-break/><text:line-break/>do while true<text:line-break/><text:line-break/>'fills variable a with the content of Headline.Text <text:line-break/>a= Input.Find("Title 0- The Classic Blue.gtzip").Text("Headline.Text")<text:line-break/><text:line-break/>'if the content is exactly "a" then the text is visible, any other value hides the text<text:line-break/>if a = "a" then<text:line-break/><text:s text:c="2"/>API.Function("SetTextVisibleON",Input:="visibledemo.gtzip",SelectedName:="TextBlock1.Text")<text:line-break/><text:s text:c="2"/>API.Function("SetImageVisibleON",Input:="visibledemo.gtzip",SelectedName:="Image1.Source")<text:line-break/><text:s text:c="2"/>API.Function("SetColor",Input:="visibledemo.gtzip",SelectedName:= "Rectangle1.Fill.Color",Value:="#FF0000FF")<text:line-break/>else<text:line-break/><text:s text:c="2"/>API.Function("SetTextVisibleOFF",Input:="visibledemo.gtzip",SelectedName:="TextBlock1.Text")<text:line-break/><text:s text:c="2"/>API.Function("SetImageVisibleOFF",Input:="visibledemo.gtzip",SelectedName:="Image1.Source")<text:line-break/><text:s text:c="2"/>API.Function("SetColor",Input:="visibledemo.gtzip",SelectedName:= "Rectangle1.Fill.Color",Value:="#FF000000")<text:line-break/>end if<text:line-break/><text:line-break/>sleep(500)<text:line-break/><text:line-break/>loop<text:line-break/></text:p>
      <text:h text:style-name="Heading_20_1" text:outline-level="1"><text:bookmark-start text:name="__RefHeading___mix_funktionen_108"/><text:bookmark-start text:name="mix_funktionen"/>MIX Funktionen<text:bookmark-end text:name="__RefHeading___mix_funktionen_108"/><text:bookmark-end text:name="mix_funktionen"/></text:h>
      <text:h text:style-name="Heading_20_2" text:outline-level="2"><text:bookmark-start text:name="__RefHeading___mixer_input_109"/><text:bookmark-start text:name="mixer_input"/>Mixer Input<text:bookmark-end text:name="__RefHeading___mixer_input_109"/><text:bookmark-end text:name="mixer_input"/></text:h>
      <text:p text:style-name="Text_20_body">vMix hat noch (ab Version 26) 16 kleine Mixer Inputs, welche auch gut für verschiedene scriptgesteuerte Funktionen verwendet werden können. Der Vorteil der zusätzlichen Mischer ist, dass jeder Eingang auch geblendet werden kann. (Die Mischer sind nur ab der 4K Version verfügbar)<text:line-break/>
<text:span text:style-name=""><text:span text:style-name="">Hier ist wieder Mix=0 der OUTPUT/PGM, Mix=1 der erste Imput-MIX, welcher dann aber im kleinen Vorschaufenster mit Mix2 angeschrieben ist…. Verwirrend, ist aber so.</text:span></text:span></text:p>
      <text:p text:style-name="Text_20_body">Einen Mixer Input generiert man mit dem kleinen Aufwärtspfeil neben dem Button Add Input.<text:line-break/>
<draw:frame draw:style-name="media" draw:name="16" text:anchor-type="as-char" draw:z-index="16" svg:width="3.96875cm" style:rel-width="100%" svg:height="8.6513039568345cm" style:rel-height="scale"><draw:image xlink:href="Pictures/5f76faa8f574a001b70158e8326e6e5a.png" xlink:type="simple" xlink:show="embed" xlink:actuate="onLoad"/></draw:frame> <draw:frame draw:style-name="media" draw:name="17" text:anchor-type="as-char" draw:z-index="17" svg:width="10.583333333333cm" svg:height="4.9676870748299cm"><draw:image xlink:href="Pictures/f5ce64ea0c45d90d22db5735481aa8e3.png" xlink:type="simple" xlink:show="embed" xlink:actuate="onLoad"/></draw:frame><text:line-break/></text:p>
      <text:p text:style-name="Preformatted_20_Text">' setze Input 1 in Mix2 Preview<text:line-break/>API.Function("PreviewInput",Input:=1,Mix:=1)<text:line-break/><text:line-break/>' setze Input 1 in Mix2 Output<text:line-break/>API.Function("ActiveInput",Input:=1,Mix:=1)<text:line-break/><text:line-break/>' überblende in Mix2<text:line-break/>API.Function("Fade",Input:=0,Mix:=1)<text:s text:c="4"/>' INPUT 0 ist immer Programm (0 im Scripting<text:s text:c="2"/>= 1 in Shortcut)</text:p>
      <text:p text:style-name="Text_20_body">oder:<text:line-break/>
(Mix0 ist Programm )</text:p>
      <text:p text:style-name="Preformatted_20_Text">http://192.168.10.102:8088/api/?Function=Fade&amp;Input=2&amp;Mix=1</text:p>
      <text:h text:style-name="Heading_20_1" text:outline-level="1"><text:bookmark-start text:name="__RefHeading___xpath_finden_110"/><text:bookmark-start text:name="xpath_finden"/>XPATH finden<text:bookmark-end text:name="__RefHeading___xpath_finden_110"/><text:bookmark-end text:name="xpath_finden"/></text:h>
      <text:p text:style-name="Text_20_body">Es ist manchmal etwas verwirrend/knifflig, den richtigen xpath zu finden, um bestimmte Daten aus einer XML-Datei abzurufen, sei es innerhalb eines Skripts oder im XML-Datenquellenmanager. Ein paar hilfreiche Links, die einen xpath für dich generieren können. Allerdings muss man die Ergebnisse möglicherweise etwas anpassen, je nachdem, ob man sie in einem Skript oder in einem Datenquellen-Manager verwendet.<text:line-break/></text:p>
      <text:p text:style-name="Text_20_body"><text:a xlink:type="simple" xlink:href="http://xmltoolbox.appspot.com/xpath_generator.html" text:style-name="Internet_20_link" text:visited-style-name="Visited_20_Internet_20_Link">http://xmltoolbox.appspot.com/xpath_generator.html</text:a> (liefert ein Ergebnis basierend auf einer Auswahl)<text:line-break/>
<text:a xlink:type="simple" xlink:href="https://www.easycodeforall.com/XPathUtility.jsp" text:style-name="Internet_20_link" text:visited-style-name="Visited_20_Internet_20_Link">https://www.easycodeforall.com/XPathUtility.jsp</text:a> (gibt eine ganze Liste möglicher xpaths aus, hat auch noch ein paar andere Goodies)</text:p>
      <text:h text:style-name="Heading_20_1" text:outline-level="1"><text:bookmark-start text:name="__RefHeading___datasource_111"/><text:bookmark-start text:name="datasource"/>Datasource<text:bookmark-end text:name="__RefHeading___datasource_111"/><text:bookmark-end text:name="datasource"/></text:h>
      <text:p text:style-name="Text_20_body">Mit Datasource können Textfelder eines Titels mit externen Daten gekoppelt werden. Als Daten funktioneren:<text:line-break/>
-Excel
-Google Sheet
-JSON
-RSS
-Text
-XML</text:p>
      <text:p text:style-name="Text_20_body"><draw:frame draw:style-name="media" draw:name="18" text:anchor-type="as-char" draw:z-index="18" svg:width="10.583333333333cm" svg:height="4.4533828382838cm"><draw:image xlink:href="Pictures/b0d42e1686216e044e1c9fc226f472fb.png" xlink:type="simple" xlink:show="embed" xlink:actuate="onLoad"/></draw:frame></text:p>
      <text:h text:style-name="Heading_20_2" text:outline-level="2"><text:bookmark-start text:name="__RefHeading___api_von_vmix_als_datasource_nutzen_112"/><text:bookmark-start text:name="api_von_vmix_als_datasource_nutzen"/>API von vMix als Datasource nutzen<text:bookmark-end text:name="__RefHeading___api_von_vmix_als_datasource_nutzen_112"/><text:bookmark-end text:name="api_von_vmix_als_datasource_nutzen"/></text:h>
      <text:p text:style-name="Text_20_body">Da vMix seine API Daten als XML zur Verfügung stellt, kann der Datasource Manager von vMix natürlich auch seine eigenen Daten lesen und auswerten.
Dazu öffnet man einen Titel-Input und clickt mit der rechten Maustaste in das kleine Titelfeld.
Demotitel hier: <text:a xlink:type="simple" xlink:href="https://www.tvcrew.ch/vmix/lib/exe/fetch.php?media=datasource_demo.gtzip" text:style-name="Internet_20_link" text:visited-style-name="Visited_20_Internet_20_Link">datasource_demo.gtzip</text:a></text:p>
      <text:p text:style-name="Text_20_body">1. Rechte Maustaste ins Titelfenster, Title Editor<text:line-break/>
<draw:frame draw:style-name="media" draw:name="19" text:anchor-type="as-char" draw:z-index="19" svg:width="7.9375cm" style:rel-width="100%" svg:height="5.612060546875cm" style:rel-height="scale"><draw:image xlink:href="Pictures/98dbed41e574b85b530ce943e8da65b9.png" xlink:type="simple" xlink:show="embed" xlink:actuate="onLoad"/></draw:frame>
<text:line-break/>
2. Data Source<text:line-break/>
<draw:frame draw:style-name="media" draw:name="20" text:anchor-type="as-char" draw:z-index="20" svg:width="13.229166666667cm" svg:height="2.1821305841924cm"><draw:image xlink:href="Pictures/35c27a0b05202b911f01c5d97c458058.png" xlink:type="simple" xlink:show="embed" xlink:actuate="onLoad"/></draw:frame><text:line-break/>
<text:line-break/>
3. Manage<text:line-break/>
<draw:frame draw:style-name="media" draw:name="21" text:anchor-type="as-char" draw:z-index="21" svg:width="10.583333333333cm" svg:height="2.2855058365759cm"><draw:image xlink:href="Pictures/00ae2799a3f9696bb477d8d5a23490d8.png" xlink:type="simple" xlink:show="embed" xlink:actuate="onLoad"/></draw:frame>
<text:line-break/>
4. Data Source, +, XML<text:line-break/>
<draw:frame draw:style-name="media" draw:name="22" text:anchor-type="as-char" draw:z-index="22" svg:width="7.9375cm" style:rel-width="100%" svg:height="7.0641181229773cm" style:rel-height="scale"><draw:image xlink:href="Pictures/886c4ae4b376782287975104f9023212.png" xlink:type="simple" xlink:show="embed" xlink:actuate="onLoad"/></draw:frame><text:line-break/>
<text:line-break/>
5. Name,</text:p>
      <text:p text:style-name="Preformatted_20_Text">z.B. vmix API,<text:s text:c="2"/>http://127.0.0.1:8088/api/?,<text:s text:c="2"/>und einen gültigen XML node wie z.B. //inputs//input[@audiobusses]</text:p>
      <text:p text:style-name="Text_20_body">Dann OK drücken.<text:line-break/>
<draw:frame draw:style-name="media" draw:name="23" text:anchor-type="as-char" draw:z-index="23" svg:width="15.875cm" svg:height="6.6800742574257cm"><draw:image xlink:href="Pictures/b0d42e1686216e044e1c9fc226f472fb.png" xlink:type="simple" xlink:show="embed" xlink:actuate="onLoad"/></draw:frame><text:line-break/>
<text:line-break/>
6. Das sollte dann so aussehen:<text:line-break/>
<draw:frame draw:style-name="media" draw:name="24" text:anchor-type="as-char" draw:z-index="24" svg:width="15.875cm" svg:height="4.942403486924cm"><draw:image xlink:href="Pictures/4a31e861089fc755dc1641820f48c6c6.png" xlink:type="simple" xlink:show="embed" xlink:actuate="onLoad"/></draw:frame><text:line-break/>
<text:line-break/>
7. Danach können die einzelnen Daten irgendwelchen Textfeldern im Titel zugewiesen werden.<text:line-break/>
<draw:frame draw:style-name="media" draw:name="25" text:anchor-type="as-char" draw:z-index="25" svg:width="15.875cm" svg:height="11.859922178988cm"><draw:image xlink:href="Pictures/363e8fd4852a1f874a1c3c642761e4d0.png" xlink:type="simple" xlink:show="embed" xlink:actuate="onLoad"/></draw:frame><text:line-break/>
<text:line-break/>
<text:span text:style-name="Strong_20_Emphasis">Beachte: es kommen nur Daten, wenn auch etwas ins XML geschrieben wird. Falls keiner der Inputs über Audio verfügt, kommt bei dem Node vom Beispiel einfach NICHTS.</text:span><text:line-break/>
<text:line-break/>
<text:line-break/>
<text:line-break/></text:p>
      <text:h text:style-name="Heading_20_2" text:outline-level="2"><text:bookmark-start text:name="__RefHeading___eine_bestimmte_datenzeile_per_script_waehlen_excel_oder_google_sheet_113"/><text:bookmark-start text:name="eine_bestimmte_datenzeile_per_script_waehlen_excel_oder_google_sheet"/>eine bestimmte Datenzeile per script wählen (Excel oder Google sheet)<text:bookmark-end text:name="__RefHeading___eine_bestimmte_datenzeile_per_script_waehlen_excel_oder_google_sheet_113"/><text:bookmark-end text:name="eine_bestimmte_datenzeile_per_script_waehlen_excel_oder_google_sheet"/></text:h>
      <text:p text:style-name="Text_20_body">Im Beispiel heisst das Google Sheet „Frauenfussball Google Sheet“ und die Tabelle „Servette.<text:line-break/>
Wenn man nun Titeldaten mit selected row verküpft, kann per API eine Zeile der Tabelle gewählt werden. So kann eine Tabelle durchgeblättert werden.</text:p>
      <text:p text:style-name="Preformatted_20_Text">API.Function("DataSourceSelectRow",Value:="Frauenfussball Google Sheet,Servette,2")</text:p>
      <text:h text:style-name="Heading_20_2" text:outline-level="2"><text:bookmark-start text:name="__RefHeading___rotating_datasource_114"/><text:bookmark-start text:name="rotating_datasource"/>"rotating" Datasource<text:bookmark-end text:name="__RefHeading___rotating_datasource_114"/><text:bookmark-end text:name="rotating_datasource"/></text:h>
      <text:p text:style-name="Text_20_body">zeigt, bis das script von Hand gestoppt wird, alle 5 Sekunden eine von 10 Zeilen aus einer Tabelle Google Sheet „Frauenfussball Google Sheet“ und die Tabelle „Resultate“.<text:line-break/></text:p>
      <text:p text:style-name="Preformatted_20_Text">while (true)<text:line-break/>For i As Integer = 1 to 10<text:line-break/>API.Function("DataSourceSelectRow",Value:="Frauenfussball Google Sheet,Resultate," &amp;i)<text:line-break/><text:s text:c="4"/>Sleep(5000)<text:line-break/>Next<text:line-break/>end while</text:p>
      <text:h text:style-name="Heading_20_1" text:outline-level="1"><text:bookmark-start text:name="__RefHeading___streaming_115"/><text:bookmark-start text:name="streaming"/>Streaming<text:bookmark-end text:name="__RefHeading___streaming_115"/><text:bookmark-end text:name="streaming"/></text:h>
      <text:h text:style-name="Heading_20_2" text:outline-level="2"><text:bookmark-start text:name="__RefHeading___streamingkey_url_pw_setzen_116"/><text:bookmark-start text:name="streamingkey_url_pw_setzen"/>streamingkey/URL/PW setzen<text:bookmark-end text:name="__RefHeading___streamingkey_url_pw_setzen_116"/><text:bookmark-end text:name="streamingkey_url_pw_setzen"/></text:h>
      <text:p text:style-name="Text_20_body">RTMP Stream URL für Stream1 <text:line-break/>
<text:span text:style-name="">(Stream2 „Input:=2“, Stream 3 „Input:=3“)</text:span></text:p>
      <text:p text:style-name="Preformatted_20_Text">API.Function("StreamingSetURL","Input=1", "rtmp://x.xx123456.i.akamaientrypoint.net/EntryPoint")</text:p>
      <text:p text:style-name="Text_20_body">Streamkey</text:p>
      <text:p text:style-name="Preformatted_20_Text">API.Function("StreamingSetKey","Input:=1", "2222oioioi23456")</text:p>
      <text:p text:style-name="Text_20_body"><text:span text:style-name="Emphasis">OPTIONAL</text:span><text:line-break/></text:p>
      <text:p text:style-name="Text_20_body">User</text:p>
      <text:p text:style-name="Preformatted_20_Text">API.Function("StreamingSetUsername","Input:=1", "USER99")</text:p>
      <text:p text:style-name="Text_20_body">Passwort</text:p>
      <text:p text:style-name="Preformatted_20_Text">API.Function("StreamingSetPassword","Input:=1", "123456")</text:p>
      <text:h text:style-name="Heading_20_2" text:outline-level="2"><text:bookmark-start text:name="__RefHeading___laeuft_das_streaming_stream1_117"/><text:bookmark-start text:name="laeuft_das_streaming_stream1"/>läuft das streaming (stream1)?<text:bookmark-end text:name="__RefHeading___laeuft_das_streaming_stream1_117"/><text:bookmark-end text:name="laeuft_das_streaming_stream1"/></text:h>
      <text:p text:style-name="Text_20_body">Streamingstatus via API abfragen und als Anzeige den Wert in einem Title Input schreiben. Als Titel ist ein Beispieltitel aus der GT Library gewählt. <text:span text:style-name="Strong_20_Emphasis">Title 0- The Classic Blue.gtzip</text:span><text:line-break/>
<draw:frame draw:style-name="media" draw:name="26" text:anchor-type="as-char" draw:z-index="26" svg:width="7.9375cm" style:rel-width="100%" svg:height="8.7915348101266cm" style:rel-height="scale"><draw:image xlink:href="Pictures/efab3d9632fff65b6fa22c5dee167496.png" xlink:type="simple" xlink:show="embed" xlink:actuate="onLoad"/></draw:frame><text:line-break/></text:p>
      <text:p text:style-name="Preformatted_20_Text">dim isstreaming as string = ""<text:line-break/><text:line-break/>' do while true/loop prüft stetig, bis das script angehalten wird<text:line-break/>do while true<text:line-break/><text:line-break/><text:s text:c="3"/>dim xml as string = API.XML()<text:line-break/><text:s text:c="3"/>dim x as new system.xml.xmldocument<text:line-break/><text:s text:c="3"/>x.loadxml(xml)<text:line-break/><text:line-break/>'sind wir am streamen?<text:line-break/><text:s text:c="3"/>isstreaming = (x.SelectSingleNode("/vmix/streaming[1]").InnerText)<text:line-break/><text:s text:c="2"/><text:line-break/>'eine Antwort in einen Titel schreiben und die Farbe entsprechend ändern<text:line-break/>if isstreaming = true<text:line-break/><text:s text:c="2"/>API.Function("SetText",Input:="Title 0- The Classic Blue.gtzip",SelectedName:="Headline.Text",Value:="Streaming LÄUFT")<text:line-break/><text:s text:c="2"/>API.Function("SetTextColour",Input:="Title 0- The Classic Blue.gtzip",SelectedName:="Headline.Text",Value:="red")<text:line-break/>else<text:line-break/><text:s text:c="2"/>API.Function("SetText",Input:="Title 0- The Classic Blue.gtzip",SelectedName:="Headline.Text",Value:="Streaming STOP")<text:line-break/><text:s text:c="2"/>API.Function("SetTextColour",Input:="Title 0- The Classic Blue.gtzip",SelectedName:="Headline.Text",Value:="green")<text:line-break/>end if<text:line-break/><text:line-break/>sleep(500)<text:line-break/>loop</text:p>
      <text:h text:style-name="Heading_20_1" text:outline-level="1"><text:bookmark-start text:name="__RefHeading___ptz_kameras_bewegen_118"/><text:bookmark-start text:name="ptz_kameras_bewegen"/>PTZ Kameras bewegen<text:bookmark-end text:name="__RefHeading___ptz_kameras_bewegen_118"/><text:bookmark-end text:name="ptz_kameras_bewegen"/></text:h>
      <text:p text:style-name="Text_20_body">zoomen<text:line-break/></text:p>
      <text:p text:style-name="Preformatted_20_Text">API.Function("SetZoom",Input:="1",Value:="0.5") </text:p>
      <text:p text:style-name="Text_20_body"><text:line-break/></text:p>
      <text:p text:style-name="Text_20_body">bewegen <text:line-break/></text:p>
      <text:p text:style-name="Preformatted_20_Text">API.Function("SetPanX",Input:="1",Value:="0.5") </text:p>
      <text:p text:style-name="Preformatted_20_Text">API.Function("SetPanY",Input:="1",Value:="0.5") </text:p>
      <text:p text:style-name="Text_20_body"><text:line-break/></text:p>
      <text:h text:style-name="Heading_20_1" text:outline-level="1"><text:bookmark-start text:name="__RefHeading___external_output_beim_starten_korrekt_initialisieren_autostart_119"/><text:bookmark-start text:name="external_output_beim_starten_korrekt_initialisieren_autostart"/>external Output beim Starten korrekt initialisieren (AUTOSTART)<text:bookmark-end text:name="__RefHeading___external_output_beim_starten_korrekt_initialisieren_autostart_119"/><text:bookmark-end text:name="external_output_beim_starten_korrekt_initialisieren_autostart"/></text:h>
      <text:p text:style-name="Text_20_body">Da Blackmagic Decklink Karten in vMix nicht korrekt initialisieren, MUSS man external Output zur Sicherheit 3 x Ein- und Auschalten. vMix ist dieses Problem bekannt, ist aber offensichtlich nicht in der Lage das Problem auf Ihrer Seite zu lösen.</text:p>
      <text:p text:style-name="Text_20_body">Dazu braucht es in JEDEM Projekt ein Script und einen Webbrowser Eingang. Startet man das Projekt, wird die Webseite einmal aufgerufen. Da via Webbrowser auch ein vMix API Command geschickt werden kann, löst dieser Befehl nun das Script aus. </text:p>
      <text:p text:style-name="Text_20_body">Der Webbrowser Eingang hat folgende URL:<text:line-break/></text:p>
      <text:p text:style-name="Preformatted_20_Text">http://127.0.0.1:8088/api/?Function=ScriptStart&amp;Value=startexternal</text:p>
      <text:p text:style-name="Text_20_body">Auf dem Computer muss folgendes Script mit dem Namen „startexternal“ vorhanden sein:<text:line-break/></text:p>
      <text:p text:style-name="Preformatted_20_Text">API.Function("StartExternal")<text:line-break/>sleep (1000)<text:line-break/>API.Function("StopExternal")<text:line-break/>sleep (1000)<text:line-break/>API.Function("StartExternal")<text:line-break/>sleep (1000)<text:line-break/>API.Function("StopExternal")<text:line-break/>sleep (1000)<text:line-break/>API.Function("StartExternal")</text:p>
      <text:p text:style-name="Text_20_body">Mit diesem Trick kann nahezu jede beliebige Funktion als Autostart Befehl ausgeführt werde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0::42:23</meta:creation-date>
    <dc:creator>Generated</dc:creator>
    <dc:date>2026-08-10T00::42:23</dc:date>
    <dc:language>en-US</dc:language>
    <meta:editing-cycles>1</meta:editing-cycles>
    <meta:editing-duration>PT0S</meta:editing-duration>
    <dc:title>scripting</dc:title>
  </office:meta>
</office:document-meta>
</file>