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6c38ae3d55bd7df33d6c93b0823012.jpg"/>
  <manifest:file-entry manifest:media-type="image/png" manifest:full-path="Pictures/82dafed96be89c63942dc938b2aa5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mix_api_schedule"/><text:bookmark-start text:name="__RefHeading___vmix_api_schedule_1"/><text:bookmark-start text:name="vmix_api_schedule"/>vMix API Schedule<text:bookmark-end text:name="__RefHeading___vmix_api_schedule_1"/><text:bookmark-end text:name="vmix_api_schedule"/></text:h>
      <text:p text:style-name="Text_20_body">Dieses einfache Programm kann zeitgesteuert vMix API-Befehle an vMix senden. Es können mehrere Befehle gleichzeitig gesendet werden.<text:line-break/>
Falls jemand den code haben möchte, um das Programm zu erweitern, bitte per mail melden. admin@tvcrew.ch  <text:line-break/>
Nach dem Ereignis wird, je nach Wahl,  das Feld OnOff grün gefärbt oder die Zeile entfernt.<text:line-break/>
Die vMix-Funktionen werden nicht auf Gültigkeit geprüft. Wird das Kommando von vMix erkannt, wird vMix Function: function completed angezeigt.<text:line-break/>
Die IP muss gesetzt werden, wenn das Programm nicht auf dem gleichen Rechner wie vMix läuft. Die IP wird automatisch gespeichert.<text:line-break/>
Die Berechtigungen für den Empfang von externen Kommandos müssen auch in den vMix-Einstellungen, Web-Controller, gesetzt werden. <text:line-break/>
Das Programm ist ein single.exe file und benötigt keine Installation. Zum speichern der Daten wird ein Verzeichnis angelegt. (C:\VMIX\vmixapischedule)
BITTE BEACHTEN:<text:line-break/>
Die Daten werden nur gespeichert, wenn die Schaltfläche „save schedule“ gedrückt wird!<text:line-break/></text:p>
      <text:p text:style-name="Text_20_body">This simple program can send time-controlled vMix API commands to vMix. Multiple commands can be sent at the same time.<text:line-break/>
If anyone would like to have the code to extend the program, please send an email to admin@tvcrew.ch <text:line-break/>
After the event, the OnOff field is colored green or the line is removed, depending on your choice.<text:line-break/>
The vMix functions are not checked for validity. If the command is recognized by vMix, vMix Function: function completed is displayed.<text:line-break/>
The IP must be set if the program is not running on the same computer as vMix. The IP is saved automatically.<text:line-break/>
The authorizations for receiving external commands must also be set in the vMix settings, Web controller. <text:line-break/>
The program is a single.exe file and does not require installation. A directory is created to save the data. (C:\VMIX\vmixapischedule)
PLEASE NOTE:<text:line-break/>
The data is only saved when the „save schedule“ button is pressed!</text:p>
      <text:p text:style-name="Text_20_body">Download <text:a xlink:type="simple" xlink:href="https://drive.google.com/drive/folders/1ah0Xp7VeIaVfu9vLuC8XO_ELvG1GQSiR?usp=sharing" text:style-name="Internet_20_link" text:visited-style-name="Visited_20_Internet_20_Link">Hier</text:a></text:p>
      <text:p text:style-name="Text_20_body"><draw:frame draw:style-name="media" draw:name="0" text:anchor-type="as-char" draw:z-index="0" svg:width="23.8125cm" style:rel-width="100%" svg:height="12.844981931669cm" style:rel-height="scale"><draw:image xlink:href="Pictures/bc6c38ae3d55bd7df33d6c93b0823012.jpg" xlink:type="simple" xlink:show="embed" xlink:actuate="onLoad"/></draw:frame></text:p>
      <text:p text:style-name="Text_20_body"><text:span text:style-name="">Da meine Programme nicht digital signiert sind, kommt beim ersten Mal starten eine Windows 10 Warnung. Click auf weitere Informationen, trotzdem ausführen.</text:span><text:line-break/></text:p>
      <text:p text:style-name="Text_20_body"><text:span text:style-name="">Since my programs are not digitally signed, a Windows 10 warning appears the first time I start them. Click on further information, run anyway.</text:span><text:line-break/>
<draw:frame draw:style-name="media" draw:name="1" text:anchor-type="as-char" draw:z-index="1" svg:width="5.2916666666667cm" style:rel-width="100%" svg:height="4.9257009345794cm" style:rel-height="scale"><draw:image xlink:href="Pictures/82dafed96be89c63942dc938b2aa5b3d.png" xlink:type="simple" xlink:show="embed" xlink:actuate="onLoad"/></draw:frame></text:p>
      <text:p text:style-name="Text_20_body"><text:span text:style-name="">
Das Programm ist kostenlos und darf weiter verteilt werden.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4::52:41</meta:creation-date>
    <dc:creator>Generated</dc:creator>
    <dc:date>2026-08-16T14::52:41</dc:date>
    <dc:language>en-US</dc:language>
    <meta:editing-cycles>1</meta:editing-cycles>
    <meta:editing-duration>PT0S</meta:editing-duration>
    <dc:title>vmix_api_schedule</dc:title>
  </office:meta>
</office:document-meta>
</file>